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ebc9f1d0db0d6df4c3837050465f727.jpg"/>
  <manifest:file-entry manifest:media-type="image/jpeg" manifest:full-path="Pictures/6561889f1845b92787878b92334456e0.jpg"/>
  <manifest:file-entry manifest:media-type="image/jpeg" manifest:full-path="Pictures/77870d4a57637aa3c0b51e29a6604a7e.jpg"/>
  <manifest:file-entry manifest:media-type="image/jpeg" manifest:full-path="Pictures/ae30633bbf8e412d9120f73666f6d8eb.jpg"/>
  <manifest:file-entry manifest:media-type="image/jpeg" manifest:full-path="Pictures/65fafc723be822767d66061b6c88aeb4.jpg"/>
  <manifest:file-entry manifest:media-type="image/jpeg" manifest:full-path="Pictures/e53b56550af305d785c171807c6111f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creation_des_comptes"/>Date de création : 14/06/21<text:line-break/>
Date de Mise à Jour : 26/11/24</text:span></text:p>
      <text:p text:style-name="Horizontal_20_Line"/>
      <text:h text:style-name="Heading_20_1" text:outline-level="1"><text:bookmark-start text:name="__RefHeading___creation_des_comptes_1"/><text:bookmark-start text:name="creation_des_comptes"/>Création des Comptes<text:bookmark-end text:name="__RefHeading___creation_des_comptes_1"/><text:bookmark-end text:name="creation_des_comptes"/></text:h>
      <text:p text:style-name="Text_20_body"><text:line-break/><text:line-break/></text:p>
      <text:p text:style-name="Text_20_body">Certains champs décrits ci-dessous ne sont visibles qu'en tant qu'<text:span text:style-name="Strong_20_Emphasis">administrateur</text:span> (Login = ADMIN)<text:line-break/><text:line-break/></text:p>
      <text:h text:style-name="Heading_20_1" text:outline-level="1"><text:bookmark-start text:name="__RefHeading___comptes_agriculteurs_2"/><text:bookmark-start text:name="comptes_agriculteurs"/>Comptes Agriculteurs<text:bookmark-end text:name="__RefHeading___comptes_agriculteurs_2"/><text:bookmark-end text:name="comptes_agriculteurs"/></text:h>
      <text:p text:style-name="Text_20_body">Dans Atys, la gestion des codes et Mots de passe pour l'extranet peut se faire :</text:p>
      <text:list text:style-name="List_20_1" text:continue-numbering="false">
        <text:list-item>
          <text:p text:style-name="List_20_1_Content_First"> <text:span text:style-name="Strong_20_Emphasis">Au niveau du Tiers</text:span> (Exploitation agricole) pour une authentification <text:span text:style-name="Strong_20_Emphasis">unique</text:span> </text:p>
        </text:list-item>
        <text:list-item>
          <text:p text:style-name="List_20_1_Content_Last"> <text:span text:style-name="Strong_20_Emphasis">Au niveau des responsables</text:span> pour une authentification <text:span text:style-name="Strong_20_Emphasis">individuelle</text:span> dans le cas où plusieurs personnes physiques auraient besoin de se connecter à l'extranet.</text:p>
        </text:list-item>
      </text:list>
      <text:p text:style-name="Text_20_body"><text:line-break/></text:p>
      <text:p text:style-name="Text_20_body">Lors de la <text:span text:style-name="Strong_20_Emphasis">première connexion à l'extranet</text:span>, l'utilisateur est invité à <text:span text:style-name="Strong_20_Emphasis">signer les Conditions Générales</text:span>.<text:line-break/>
Dans le cas d'une authentification individuelle, seul le responsable désigné par défaut dans Atys a le droit de les signer dans l'extranet. Les autres utilisateurs auront un message les informant que ce responsable doit les signer.<text:line-break/><text:line-break/>
 Si vous avez besoin d'aide pour configurer ces CG, nous vous invitons à lire la documentation : <text:a xlink:type="simple" xlink:href="https://wiki.atys.analys-informatique.com/doku.php?id=wiki:docs_en_cours:gestion_doc_a_transmettre_ou_signer" text:style-name="Internet_20_link" text:visited-style-name="Visited_20_Internet_20_Link">Gestion des documents à transmettre et/ou à signer</text:a>
</text:p>
      <table:table table:style-name="Table">
        <table:table-column table:style-name="odt_auto_style_table_column_1_1"/>
        <table:table-column table:style-name="odt_auto_style_table_column_1_2"/>
        <table:table-row>
          <table:table-cell office:value-type="string" table:style-name="tablecell">
            <text:p text:style-name="tablealignleft"><draw:a xlink:type="simple" xlink:href="https://wiki.website.analys-informatique.com/doku.php?id=wiki:video_creation_de_comptes#creation_d_un_compte_agriculteur"><draw:frame draw:style-name="media" draw:name="0" text:anchor-type="as-char" draw:z-index="0" svg:width="7.9375cm" style:rel-width="100%" svg:height="4.4598927145709cm" style:rel-height="scale"><draw:image xlink:href="Pictures/4ebc9f1d0db0d6df4c3837050465f727.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creation_d_un_compte_agriculteur" text:style-name="Internet_20_link" text:visited-style-name="Visited_20_Internet_20_Link">Vidéo tuto sur la création d'un compte agriculteur</text:a></text:p>
          </table:table-cell>
        </table:table-row>
      </table:table>
      <text:p text:style-name="Text_20_body"><text:line-break/><text:line-break/><text:line-break/></text:p>
      <text:h text:style-name="Heading_20_3" text:outline-level="3"><text:bookmark-start text:name="__RefHeading___authentification_au_niveau_de_l_exploitation_agricole_3"/><text:bookmark-start text:name="authentification_au_niveau_de_l_exploitation_agricole"/>Authentification au niveau de l'exploitation agricole<text:bookmark-end text:name="__RefHeading___authentification_au_niveau_de_l_exploitation_agricole_3"/><text:bookmark-end text:name="authentification_au_niveau_de_l_exploitation_agricole"/></text:h>
      <text:p text:style-name="Preformatted_20_Text"> Au sein de la fiche Tiers : Paramètre-&gt; Extranet</text:p>
      <text:p text:style-name="Text_20_body"><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Code</text:span></text:span> :<text:line-break/>Se renseigne en automatique avec l'ID du tiers mais modifiable</text:p>
                <text:list text:style-name="List_20_1">
                  <text:list-item>
                    <text:p text:style-name="List_20_1_Content"> Code limité à <text:span text:style-name="Strong_20_Emphasis">20 caractères maximum</text:span></text:p>
                  </text:list-item>
                  <text:list-item>
                    <text:p text:style-name="List_20_1_Content"> Pas de possibilité de renseigner une adresse mail (<text:span text:style-name="Strong_20_Emphasis">@ non accepté</text:span>)</text:p>
                  </text:list-item>
                </text:list>
              </text:list-item>
              <text:list-item>
                <text:p text:style-name="List_20_1_Content"> <text:span text:style-name=""><text:span text:style-name="Strong_20_Emphasis">Mot de passe</text:span></text:span> :<text:line-break/>Défini à la première connexion par la fonction <text:span text:style-name="Emphasis">Mot de passe oublié</text:span> puis enregistré en base de données, dans la fiche Tiers, automatiquement après la réplication.<text:line-break/>Champ visible uniquement avec le profil administrateur et visible en clair par Ctrl+Clic gauche sur le champ (mais non modifiable depuis Atys à partir de la version V23.0 - Modifiable uniquement depuis l'extranet).<text:line-break/>A la <text:span text:style-name="Strong_20_Emphasis">1ère connexion à l'extranet</text:span>, cliquer sur <text:span text:style-name="Emphasis">Mot de passe oublié</text:span> puis :<text:line-break/>- Renseigner le code attribué ou votre mail<text:line-break/>- Choisir le destinataire du mail parmi les contacts proposés<text:line-break/>- Un mail est envoyé à l'adresse mail choisie avec un lien pour accéder au formulaire de création de mot de passe<text:line-break/>- Saisir et confirmer le nouveau mot de passe et cliquer sur “Se connecter” <text:line-break/>- Possibilité de le modifier par la rubrique <text:span text:style-name="Emphasis">Mes informations</text:span><text:line-break/></text:p>
              </text:list-item>
              <text:list-item>
                <text:p text:style-name="List_20_1_Content_Last"> <text:span text:style-name=""><text:span text:style-name="Strong_20_Emphasis">Niveau de contrat</text:span></text:span> :<text:line-break/>Permet de rendre visible ou non certains widgets au niveau de l'extranet en fonction du niveau renseigné.<text:line-break/></text:p>
              </text:list-item>
            </text:list>
          </table:table-cell>
        </table:table-row>
      </table:table>
      <text:p text:style-name="Text_20_body"><text:line-break/><text:line-break/><text:line-break/></text:p>
      <text:h text:style-name="Heading_20_3" text:outline-level="3"><text:bookmark-start text:name="__RefHeading___authentification_au_niveau_des_responsables_4"/><text:bookmark-start text:name="authentification_au_niveau_des_responsables"/>Authentification au niveau des responsables<text:bookmark-end text:name="__RefHeading___authentification_au_niveau_des_responsables_4"/><text:bookmark-end text:name="authentification_au_niveau_des_responsables"/></text:h>
      <text:p text:style-name="Preformatted_20_Text"> Au sein de la fiche Tiers : Contact -&gt; Responsables</text:p>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able:table-cell>
          <table:table-cell office:value-type="string" table:style-name="tablecell">
            <text:p text:style-name="tablealignleft"><text:span text:style-name="Strong_20_Emphasis">Sélectionner le responsable concerné</text:span> puis :</text:p>
            <text:list text:style-name="List_20_1" text:continue-numbering="false">
              <text:list-item>
                <text:p text:style-name="List_20_1_Content_First"> <text:span text:style-name=""><text:span text:style-name="Strong_20_Emphasis">Code</text:span></text:span> :<text:line-break/></text:p>
                <text:list text:style-name="List_20_1">
                  <text:list-item>
                    <text:p text:style-name="List_20_1_Content"> <text:span text:style-name="Strong_20_Emphasis">Pas de limite de caractères</text:span></text:p>
                  </text:list-item>
                  <text:list-item>
                    <text:p text:style-name="List_20_1_Content"> Possibilité de renseigner une <text:span text:style-name="Strong_20_Emphasis">adresse mail</text:span></text:p>
                  </text:list-item>
                </text:list>
              </text:list-item>
              <text:list-item>
                <text:p text:style-name="List_20_1_Content_Last"> <text:span text:style-name=""><text:span text:style-name="Strong_20_Emphasis">Mot de passe</text:span></text:span> :<text:line-break/>Défini à la première connexion par la fonction <text:span text:style-name="Emphasis">Mot de passe oublié</text:span> puis enregistré en base de données, dans la fiche Tiers, automatiquement après la réplication.<text:line-break/>Champ visible uniquement avec le profil administrateur et visible en clair par Ctrl+Clic gauche sur le champ.<text:line-break/>A la <text:span text:style-name="Strong_20_Emphasis">1ère connexion à l'extranet</text:span>, cliquer sur <text:span text:style-name="Emphasis">Mot de passe oublié</text:span> puis :<text:line-break/>- Renseigner le code attribué ou votre mail<text:line-break/>- Choisir le destinataire du mail parmi les contacts proposés<text:line-break/>- Un mail est envoyé à l'adresse mail choisie avec un lien pour accéder au formulaire de création de mot de passe<text:line-break/>- Saisir et confirmer le nouveau mot de passe et cliquer sur “Se connecter” <text:line-break/>- Possibilité de le modifier par la rubrique <text:span text:style-name="Emphasis">Mes informations</text:span><text:line-break/></text:p>
              </text:list-item>
            </text:list>
            <text:list text:style-name="List_20_1" text:continue-numbering="false">
              <text:list-item>
                <text:p text:style-name="List_20_1_Content_First"> <text:span text:style-name=""><text:span text:style-name="Strong_20_Emphasis">Profil extranet</text:span></text:span> :<text:line-break/>Permet de définir les accès affectés au tiers. Il peut contenir plusieurs valeurs séparées par des “;” parmi les valeurs suivantes, préconfigurées :<text:line-break/></text:p>
                <text:list text:style-name="List_20_1">
                  <text:list-item>
                    <text:p text:style-name="List_20_1_Content">  <text:span text:style-name="Strong_20_Emphasis">Compta</text:span><text:line-break/></text:p>
                  </text:list-item>
                  <text:list-item>
                    <text:p text:style-name="List_20_1_Content"> <text:span text:style-name="Strong_20_Emphasis">Cereales</text:span> <text:line-break/></text:p>
                  </text:list-item>
                  <text:list-item>
                    <text:p text:style-name="List_20_1_Content"> <text:span text:style-name="Strong_20_Emphasis">Appro</text:span> <text:line-break/></text:p>
                  </text:list-item>
                  <text:list-item>
                    <text:p text:style-name="List_20_1_Content"> <text:span text:style-name="Strong_20_Emphasis">Signature</text:span> : Contrôle en plus, les fonctionnalités de signature de la widget de signature des documents à l’entrée.<text:line-break/> </text:p>
                  </text:list-item>
                  <text:list-item>
                    <text:p text:style-name="List_20_1_Content"> <text:span text:style-name="Strong_20_Emphasis">SignatureCere</text:span> : Contrôle, en plus, les fonctionnalités de signature des widgets de durabilité, la widget de signature de pièce sur les pièces de céréales (contrats d’achat et de stockage) et la widget de souscription de contrats.<text:line-break/></text:p>
                  </text:list-item>
                  <text:list-item>
                    <text:p text:style-name="List_20_1_Content_Last"> <text:span text:style-name="Strong_20_Emphasis">SignatureAppro</text:span> : Contrôle, en plus, les fonctionnalités de signature de la widget de signature de pièce sur les pièces d’appro (précommandes, commandes) et la widget de validation de panier en commandes.<text:line-break/><text:line-break/></text:p>
                  </text:list-item>
                </text:list>
              </text:list-item>
            </text:list>
          </table:table-cell>
        </table:table-row>
      </table:table>
      <text:p text:style-name="Text_20_body"><text:line-break/><text:line-break/></text:p>
      <text:line-break/>
      <text:p text:style-name="Text_20_body">La fonction <text:span text:style-name="Emphasis">mot de passe oublié</text:span> <text:span text:style-name="Strong_20_Emphasis">fonctionne uniquement si le tiers</text:span> concerné présente à minima :</text:p>
      <text:list text:style-name="List_20_1" text:continue-numbering="false">
        <text:list-item>
          <text:p text:style-name="List_20_1_Content_First"> Un <text:span text:style-name="Strong_20_Emphasis">responsable indiqué par défaut</text:span></text:p>
        </text:list-item>
        <text:list-item>
          <text:p text:style-name="List_20_1_Content"> Une<text:span text:style-name="Strong_20_Emphasis"> coordonnée de type email</text:span> renseignée et indiquée <text:span text:style-name="Strong_20_Emphasis">par défaut pour le <text:span text:style-name="underline">responsable par défaut</text:span></text:span></text:p>
        </text:list-item>
        <text:list-item>
          <text:p text:style-name="List_20_1_Content_Last"> <text:span text:style-name="Strong_20_Emphasis"><text:span text:style-name="underline">ET</text:span></text:span> une <text:span text:style-name="Strong_20_Emphasis">coordonnée de type email renseignée et indiquée par défaut pour <text:span text:style-name="underline">chaque responsable</text:span></text:span> à partir d'Atys V19 si l'authentification est faite par contact.</text:p>
        </text:list-item>
      </text:list>
      <text:p text:style-name="Text_20_body"><text:line-break/>Pour récupérer le mot de passe, cliquer sur <text:span text:style-name="Emphasis">Mot de passe oublié</text:span> puis :<text:line-break/> - Renseigner le code attribué ou votre mail<text:line-break/>- Choisir le destinataire du mail parmi les contacts proposés<text:line-break/>- Un mail est envoyé à l'adresse mail choisie avec un lien pour accéder au formulaire de création de mot de passe<text:line-break/>- Saisir et confirmer le nouveau mot de passe et cliquer sur “Se connecter”  <text:line-break/>- Possibilité de le modifier par la rubrique <text:span text:style-name="Emphasis">Mes informations</text:span><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draw:a xlink:type="simple" xlink:href="https://wiki.website.analys-informatique.com/doku.php?id=wiki:video_creation_de_comptes#recuperation_de_mot_de_passe"><draw:frame draw:style-name="mediacenter" draw:name="1" text:anchor-type="paragraph" draw:z-index="1" svg:width="7.9375cm" style:rel-width="100%" svg:height="4.4554461615155cm" style:rel-height="scale"><draw:image xlink:href="Pictures/6561889f1845b92787878b92334456e0.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recuperation_de_mot_de_passe" text:style-name="Internet_20_link" text:visited-style-name="Visited_20_Internet_20_Link">Vidéo tuto sur la récupération d'un mot de passe oublié</text:a></text:p>
          </table:table-cell>
        </table:table-row>
      </table:table>
      <text:p text:style-name="Text_20_body"><text:line-break/><text:line-break/><text:line-break/></text:p>
      <text:h text:style-name="Heading_20_3" text:outline-level="3"><text:bookmark-start text:name="__RefHeading___cas_d_un_responsable_de_plusieurs_exploitations_5"/><text:bookmark-start text:name="cas_d_un_responsable_de_plusieurs_exploitations"/>Cas d'un responsable de plusieurs exploitations<text:bookmark-end text:name="__RefHeading___cas_d_un_responsable_de_plusieurs_exploitations_5"/><text:bookmark-end text:name="cas_d_un_responsable_de_plusieurs_exploitations"/></text:h>
      <text:p text:style-name="Text_20_body"><text:line-break/></text:p>
      <text:p text:style-name="Text_20_body">Dans le cas où une <text:span text:style-name="Strong_20_Emphasis">personne physique est responsable de plusieurs exploitation</text:span>, il est possible d'avoir, dans l'extranet une <text:span text:style-name="Strong_20_Emphasis">liste déroulante permettant de naviguer d'un extranet à l'autre</text:span>, sans se reconnecter entre deux.<text:line-break/><text:line-break/><text:line-break/><text:line-break/>
Dans ce cas, il suffit que le <text:span text:style-name="Strong_20_Emphasis">même couple <text:span text:style-name="Emphasis">Identifiant / Mot de passe</text:span> soit présent sur les différentes fiches Tiers</text:span>. Pour cela :<text:line-break/></text:p>
      <text:list text:style-name="List_20_1" text:continue-numbering="false">
        <text:list-item>
          <text:p text:style-name="List_20_1_Content_First"> Dans Atys, renseigner le <text:span text:style-name="Strong_20_Emphasis">même e-mail</text:span> pour le responsable de toutes les fiches tiers concernées.</text:p>
        </text:list-item>
        <text:list-item>
          <text:p text:style-name="List_20_1_Content_Last"> Passé le délai de réplication, depuis la page de connexion à l'extranet, utiliser la <text:span text:style-name="Strong_20_Emphasis">fonction <text:span text:style-name="Emphasis">Mot de passe oublié</text:span></text:span> pour générer un <text:span text:style-name="Strong_20_Emphasis">mot de passe qui servira à tous les tiers ayant ce mail</text:span>.</text:p>
        </text:list-item>
      </text:list>
      <text:p text:style-name="Text_20_body"><text:line-break/><text:line-break/><text:line-break/></text:p>
      <text:h text:style-name="Heading_20_1" text:outline-level="1"><text:bookmark-start text:name="__RefHeading___comptes_tc_6"/><text:bookmark-start text:name="comptes_tc"/>Comptes TC<text:bookmark-end text:name="__RefHeading___comptes_tc_6"/><text:bookmark-end text:name="comptes_tc"/></text:h>
      <text:p text:style-name="Text_20_body">Depuis l'extranet du TC, accès, par une <text:span text:style-name="Strong_20_Emphasis">liste déroulante, à tous ses clients en portefeuille</text:span>.<text:line-break/><text:line-break/>
 <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draw:a xlink:type="simple" xlink:href="https://wiki.website.analys-informatique.com/doku.php?id=wiki:video_creation_de_comptes#creation_d_un_compte_tc"><draw:frame draw:style-name="medialeft" draw:name="2" text:anchor-type="paragraph" draw:z-index="2" svg:width="7.9375cm" style:rel-width="100%" svg:height="4.4564185814186cm" style:rel-height="scale"><draw:image xlink:href="Pictures/77870d4a57637aa3c0b51e29a6604a7e.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creation_d_un_compte_tc" text:style-name="Internet_20_link" text:visited-style-name="Visited_20_Internet_20_Link">Vidéo tuto sur la création d'un compte TC</text:a></text:p>
          </table:table-cell>
        </table:table-row>
      </table:table>
      <text:p text:style-name="Text_20_body"><text:line-break/>
Depuis Atys, la fiche ATC/Courtier permet de relier le TC à ses clients. Par contre, pour gérer l'<text:span text:style-name="Strong_20_Emphasis">authentification extranet</text:span> (Code / Mot de passe), il faut <text:span text:style-name="Strong_20_Emphasis">créer une fiche Tiers</text:span> pour l'ATC et en particulier renseigner les champs suivants :<text:line-break/><text:line-break/></text:p>
      <text:list text:style-name="List_20_1" text:continue-numbering="false">
        <text:list-item>
          <text:p text:style-name="List_20_1_Content_First"> <text:span text:style-name="">Céréale ou Appro/Généralité/<text:span text:style-name="Strong_20_Emphasis">Type Tiers</text:span></text:span> : <text:span text:style-name="Strong_20_Emphasis">ATC</text:span></text:p>
        </text:list-item>
        <text:list-item>
          <text:p text:style-name="List_20_1_Content"> <text:span text:style-name="">Céréale ou Appro/<text:span text:style-name="Strong_20_Emphasis">ATC Principal</text:span></text:span> : <text:span text:style-name="Strong_20_Emphasis">Lui-même</text:span> pour faire le lien avec ses agriculteurs</text:p>
        </text:list-item>
        <text:list-item>
          <text:p text:style-name="List_20_1_Content_Last"> <text:span text:style-name="Strong_20_Emphasis">Authentification au niveau de l'exploitation (Tiers)</text:span> : <text:span text:style-name=""><text:span text:style-name="Strong_20_Emphasis"><text:a xlink:type="simple" xlink:href="#__RefHeading___authentification_au_niveau_de_l_exploitation_agricole_3" text:style-name="Local_20_link" text:visited-style-name="Visited_20_Local_20_Link">Paramètre/Extranet</text:a></text:span></text:span> : Renseigner le code ou conserver l'ID du tiers qui se renseigne automatiquement (le mot de passe se mettra à jour avec celui généré depuis l'extranet)<text:line-break/> ou <text:line-break/><text:span text:style-name="Strong_20_Emphasis">Authentification au niveau du Responsable</text:span> : <text:a xlink:type="simple" xlink:href="#__RefHeading___authentification_au_niveau_des_responsables_4" text:style-name="Local_20_link" text:visited-style-name="Visited_20_Local_20_Link">Contact/Responsable</text:a> : L'adresse mail du Responsable se cascade automatiquement et le mot de passe se mettra à jour avec celui généré depuis l'extranet.<text:line-break/> Ces Tiers ne seront visibles que par la requête <text:span text:style-name="Emphasis">Liste des salariés par nom</text:span></text:p>
        </text:list-item>
      </text:list>
      <text:p text:style-name="Text_20_body"><text:line-break/><text:line-break/><text:line-break/></text:p>
      <text:h text:style-name="Heading_20_1" text:outline-level="1"><text:bookmark-start text:name="__RefHeading___comptes_administratifs_7"/><text:bookmark-start text:name="comptes_administratifs"/>Comptes Administratifs<text:bookmark-end text:name="__RefHeading___comptes_administratifs_7"/><text:bookmark-end text:name="comptes_administratifs"/></text:h>
      <text:p text:style-name="Text_20_body">Depuis l'extranet administratif, accès, par une <text:span text:style-name="Strong_20_Emphasis">liste déroulante, à tous les agriculteurs rattachés au site</text:span> défini dans la fiche Tiers de l'administratif.
 <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draw:a xlink:type="simple" xlink:href="https://wiki.website.analys-informatique.com/doku.php?id=wiki:video_creation_de_comptes#creation_d_un_compte_administratifs"><draw:frame draw:style-name="medialeft" draw:name="3" text:anchor-type="paragraph" draw:z-index="3" svg:width="7.9375cm" style:rel-width="100%" svg:height="4.4881368631369cm" style:rel-height="scale"><draw:image xlink:href="Pictures/ae30633bbf8e412d9120f73666f6d8eb.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creation_d_un_compte_administratifs" text:style-name="Internet_20_link" text:visited-style-name="Visited_20_Internet_20_Link">Vidéo tuto sur la création d'un compte Administratif</text:a></text:p>
          </table:table-cell>
        </table:table-row>
      </table:table>
      <text:p text:style-name="Text_20_body"><text:line-break/>
Depuis Atys, il faut <text:span text:style-name="Strong_20_Emphasis">créer une fiche Tiers</text:span> pour l'administratif, et en particulier renseigner les champs suivants :<text:line-break/><text:line-break/></text:p>
      <text:list text:style-name="List_20_1" text:continue-numbering="false">
        <text:list-item>
          <text:p text:style-name="List_20_1_Content_First"> <text:span text:style-name="">Céréale ou Appro/Généralité/<text:span text:style-name="Strong_20_Emphasis">Type Tiers</text:span></text:span> : <text:span text:style-name="Strong_20_Emphasis">Administratifs</text:span></text:p>
        </text:list-item>
        <text:list-item>
          <text:p text:style-name="List_20_1_Content"> <text:span text:style-name="">Paramètre/Administratif/<text:span text:style-name="Strong_20_Emphasis">Entité de rattachement</text:span></text:span> : Possibilité de choisir, <text:span text:style-name="Strong_20_Emphasis">soit un site, soit une entité administrative</text:span>, qui permettra de filtrer les agriculteurs visibles.</text:p>
        </text:list-item>
        <text:list-item>
          <text:p text:style-name="List_20_1_Content_Last"> <text:span text:style-name="Strong_20_Emphasis">Authentification au niveau du Tiers</text:span> : <text:span text:style-name=""><text:span text:style-name="Strong_20_Emphasis"><text:a xlink:type="simple" xlink:href="#__RefHeading___authentification_au_niveau_de_l_exploitation_agricole_3" text:style-name="Local_20_link" text:visited-style-name="Visited_20_Local_20_Link">Paramètre/Extranet</text:a></text:span></text:span> : Renseigner le code ou conserver l'ID du tiers qui se renseigne automatiquement (le mot de passe se mettra à jour avec celui généré depuis l'extranet)<text:line-break/> ou <text:line-break/><text:span text:style-name="Strong_20_Emphasis">Authentification au niveau du Responsable</text:span> : <text:a xlink:type="simple" xlink:href="#__RefHeading___authentification_au_niveau_des_responsables_4" text:style-name="Local_20_link" text:visited-style-name="Visited_20_Local_20_Link">Contact/Responsable</text:a> : L'adresse mail du Responsable se cascade automatiquement et le mot de passe se mettra à jour avec celui généré depuis l'extranet.<text:line-break/> Il n'est pas nécessaire de renseigner un ATC.<text:line-break/><text:line-break/>Ces Tiers ne seront visibles que par la requête <text:span text:style-name="Emphasis">Liste des salariés par nom</text:span></text:p>
        </text:list-item>
      </text:list>
      <text:p text:style-name="Text_20_body"><text:line-break/><text:line-break/><text:line-break/></text:p>
      <text:h text:style-name="Heading_20_1" text:outline-level="1"><text:bookmark-start text:name="__RefHeading___comptes_collaborateurs_8"/><text:bookmark-start text:name="comptes_collaborateurs"/>Comptes Collaborateurs<text:bookmark-end text:name="__RefHeading___comptes_collaborateurs_8"/><text:bookmark-end text:name="comptes_collaborateurs"/></text:h>
      <text:p text:style-name="Text_20_body">Depuis l'extranet collaborateur, accès à un espace particulier avec les informations nécessaires pour ce profil.
<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draw:a xlink:type="simple" xlink:href="https://wiki.website.analys-informatique.com/doku.php?id=wiki:video_creation_de_comptes#creation_d_un_compte_collaborateur"><draw:frame draw:style-name="medialeft" draw:name="4" text:anchor-type="paragraph" draw:z-index="4" svg:width="7.9375cm" style:rel-width="100%" svg:height="4.4519710578842cm" style:rel-height="scale"><draw:image xlink:href="Pictures/65fafc723be822767d66061b6c88aeb4.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creation_d_un_compte_collaborateur" text:style-name="Internet_20_link" text:visited-style-name="Visited_20_Internet_20_Link">Vidéo tuto sur la création d'un compte Collaborateur</text:a></text:p>
          </table:table-cell>
        </table:table-row>
      </table:table>
      <text:p text:style-name="Text_20_body"><text:line-break/>
Depuis Atys, il faut <text:span text:style-name="Strong_20_Emphasis">créer une fiche Tiers</text:span> pour le collaborateur, et en particulier renseigner les champs suivants :<text:line-break/><text:line-break/></text:p>
      <text:list text:style-name="List_20_1" text:continue-numbering="false">
        <text:list-item>
          <text:p text:style-name="List_20_1_Content_First"> <text:span text:style-name="">Céréale ou Appro/Généralité/<text:span text:style-name="Strong_20_Emphasis">Type Tiers</text:span></text:span> : <text:span text:style-name="Strong_20_Emphasis">Collaborateurs</text:span></text:p>
        </text:list-item>
        <text:list-item>
          <text:p text:style-name="List_20_1_Content_Last"> <text:span text:style-name="Strong_20_Emphasis">Authentification au niveau du Tiers</text:span> : <text:span text:style-name=""><text:span text:style-name="Strong_20_Emphasis"><text:a xlink:type="simple" xlink:href="#__RefHeading___authentification_au_niveau_de_l_exploitation_agricole_3" text:style-name="Local_20_link" text:visited-style-name="Visited_20_Local_20_Link">Paramètre/Extranet</text:a></text:span></text:span> : Renseigner le code ou conserver l'ID du tiers qui se renseigne automatiquement (le mot de passe se mettra à jour avec celui généré depuis l'extranet)<text:line-break/> ou <text:line-break/><text:span text:style-name="Strong_20_Emphasis">Authentification au niveau du Responsable</text:span> : <text:a xlink:type="simple" xlink:href="#__RefHeading___authentification_au_niveau_des_responsables_4" text:style-name="Local_20_link" text:visited-style-name="Visited_20_Local_20_Link">Contact/Responsable</text:a> : L'adresse mail du Responsable se cascade automatiquement et le mot de passe se mettra à jour avec celui généré depuis l'extranet.<text:line-break/>Ces Tiers ne seront visibles que par la requête <text:span text:style-name="Emphasis">Liste des salariés par nom</text:span></text:p>
        </text:list-item>
      </text:list>
      <text:p text:style-name="Text_20_body"><text:line-break/><text:line-break/><text:line-break/></text:p>
      <text:h text:style-name="Heading_20_1" text:outline-level="1"><text:bookmark-start text:name="__RefHeading___profils_utilisateurs_9"/><text:bookmark-start text:name="profils_utilisateurs"/>Profils utilisateurs<text:bookmark-end text:name="__RefHeading___profils_utilisateurs_9"/><text:bookmark-end text:name="profils_utilisateurs"/></text:h>
      <text:p text:style-name="Text_20_body">Les profils extranet permettent de restreindre l'<text:span text:style-name="Strong_20_Emphasis">accès à une partie de l'extranet, pour certains utilisateurs</text:span>.<text:line-break/>
Il existe des <text:span text:style-name="Strong_20_Emphasis">profils pré-configurés</text:span> (Compta, Céré, Appro, Signature, Signature Céré, Signature Appro), mais il est également possible de <text:span text:style-name="Strong_20_Emphasis">créer de nouveaux profils</text:span> qui permettront de donner des accès spécifiques aux utilisateurs auxquels ils seront rattachés.
</text:p>
      <table:table table:style-name="Table">
        <table:table-column table:style-name="odt_auto_style_table_column_8_1"/>
        <table:table-column table:style-name="odt_auto_style_table_column_8_2"/>
        <table:table-row>
          <table:table-cell office:value-type="string" table:style-name="tablecell">
            <text:p text:style-name="tablealignleft"><draw:a xlink:type="simple" xlink:href="https://wiki.website.analys-informatique.com/doku.php?id=wiki:video_creation_de_comptes#creation_d_un_profil_d_utilisateur_extranet"><draw:frame draw:style-name="medialeft" draw:name="5" text:anchor-type="paragraph" draw:z-index="5" svg:width="7.9375cm" style:rel-width="100%" svg:height="4.46484375cm" style:rel-height="scale"><draw:image xlink:href="Pictures/e53b56550af305d785c171807c6111fa.jpg" xlink:type="simple" xlink:show="embed" xlink:actuate="onLoad"/></draw:frame></draw:a></text:p>
          </table:table-cell>
          <table:table-cell office:value-type="string" table:style-name="tablecell">
            <text:p text:style-name="tablealignleft"><text:a xlink:type="simple" xlink:href="https://wiki.website.analys-informatique.com/doku.php?id=wiki:video_creation_de_comptes#creation_d_un_profil_d_utilisateur_extranet" text:style-name="Internet_20_link" text:visited-style-name="Visited_20_Internet_20_Link">Vidéo tuto sur la création d'un profil d'utilisateur extranet</text:a></text:p>
          </table:table-cell>
        </table:table-row>
      </table:table>
      <text:p text:style-name="Text_20_body"><text:line-break/></text:p>
      <text:h text:style-name="Heading_20_3" text:outline-level="3"><text:bookmark-start text:name="__RefHeading___creation_des_profils_10"/><text:bookmark-start text:name="creation_des_profils"/>Création des profils<text:bookmark-end text:name="__RefHeading___creation_des_profils_10"/><text:bookmark-end text:name="creation_des_profils"/></text:h>
      <text:p text:style-name="Text_20_body">Il faut en réalité <text:span text:style-name="Strong_20_Emphasis">créer un utilisateur “profil” dont l'adresse mail correspondra au profil à créer</text:span>. En effet, pour différencier les profils pré-configurés de ceux que vous pourrez créer, un formalisme a été mis en place : le nom des profils créés sera une adresse mail.<text:line-break/><text:line-break/></text:p>
      <text:p text:style-name="Preformatted_20_Text"> Administration<text:s text:c="2"/>-&gt; Utilisateurs<text:s text:c="2"/>Puis "Créer un utilisateur"</text:p>
      <text:p text:style-name="Text_20_body"><text:line-break/><text:line-break/></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Nom / Prénom / Pseudonyme</text:span></text:span> :<text:line-break/>A renseigner. Dans la liste des utilisateurs (réels ou profils) les “Prénom Nom” apparaissent.<text:line-break/><text:line-break/><text:line-break/><text:line-break/></text:p>
              </text:list-item>
              <text:list-item>
                <text:p text:style-name="List_20_1_Content"> <text:span text:style-name=""><text:span text:style-name="Strong_20_Emphasis">Email</text:span></text:span> :<text:line-break/>Renseigner une adresse mail qui servira de <text:span text:style-name="Strong_20_Emphasis">nom de profil extranet</text:span> lors de l'attribution des profils aux utilisateurs et pour la gestion des autorisations.<text:line-break/><text:line-break/></text:p>
              </text:list-item>
              <text:list-item>
                <text:p text:style-name="List_20_1_Content"> <text:span text:style-name=""><text:span text:style-name="Strong_20_Emphasis">Mot de passe / Confirmer le mot de passe</text:span></text:span> :<text:line-break/>Renseigner obligatoirement <text:span text:style-name="Strong_20_Emphasis">CommonPasswordForProfils</text:span> <text:line-break/><text:line-break/><text:line-break/><text:line-break/></text:p>
              </text:list-item>
              <text:list-item>
                <text:p text:style-name="List_20_1_Content"> <text:span text:style-name=""><text:span text:style-name="Strong_20_Emphasis">Cet utilisateur peut accéder à l'interface d'administration du site</text:span></text:span> :<text:line-break/><text:span text:style-name="Strong_20_Emphasis">A décocher</text:span> puisque ce n'est qu'un utilisateur qui sert de profil extranet.<text:line-break/><text:line-break/></text:p>
              </text:list-item>
              <text:list-item>
                <text:p text:style-name="List_20_1_Content_Last"> <text:span text:style-name=""><text:span text:style-name="Strong_20_Emphasis">Users</text:span></text:span> :<text:line-break/><text:span text:style-name="Strong_20_Emphasis">Seul rôle à cocher</text:span> pour ce type d'utilisateur profil</text:p>
              </text:list-item>
            </text:list>
          </table:table-cell>
        </table:table-row>
      </table:table>
      <text:p text:style-name="Text_20_body"><text:line-break/><text:line-break/><text:line-break/></text:p>
      <text:h text:style-name="Heading_20_3" text:outline-level="3"><text:bookmark-start text:name="__RefHeading___gestion_des_autorisations_11"/><text:bookmark-start text:name="gestion_des_autorisations"/>Gestion des autorisations<text:bookmark-end text:name="__RefHeading___gestion_des_autorisations_11"/><text:bookmark-end text:name="gestion_des_autorisations"/></text:h>
      <text:p text:style-name="Text_20_body">Pour chaque page de votre site, vous pouvez <text:span text:style-name="Strong_20_Emphasis">attribuer des autorisations d'accès</text:span>.<text:line-break/>
Depuis l'onglet <text:span text:style-name="Emphasis">Pages</text:span>, pour la page concernée, cliquer sur “<text:span text:style-name="">…</text:span>” puis <text:span text:style-name="Emphasis">Définir les Autorisations</text:span><text:line-break/><text:line-break/></text:p>
      <text:p text:style-name="Text_20_body"><text:line-break/><text:line-break/>
Vous pouvez ensuite choisir si :</text:p>
      <text:list text:style-name="List_20_1" text:continue-numbering="false">
        <text:list-item>
          <text:p text:style-name="List_20_1_Content_First"> La page <text:span text:style-name="Strong_20_Emphasis">hérite des autorisations de la page parent</text:span> : les différentes autorisations sont rappelées, mais en grisées, à savoir non modifiables.</text:p>
        </text:list-item>
        <text:list-item>
          <text:p text:style-name="List_20_1_Content"> La page <text:span text:style-name="Strong_20_Emphasis">dispose d'autorisations différentes de celles de son parent</text:span> : Pour cela cliquer sur “<text:span text:style-name="Strong_20_Emphasis">Casser l'héritage</text:span>”. <text:line-break/><text:line-break/></text:p>
          <text:p text:style-name="Text_20_body"><text:line-break/><text:line-break/>Les différentes autorisations deviennent alors accessibles à la modification en cliquant sur les boutons “Changer”.<text:line-break/>Deux possibilités s'offrent à vous ensuite :<text:line-break/><text:line-break/></text:p>
        </text:list-item>
      </text:list>
      <table:table table:style-name="Table1_Indentation_Level1">
        <table:table-column table:style-name="odt_auto_style_table_column_10_1"/>
        <table:table-column table:style-name="odt_auto_style_table_column_10_2"/>
        <table:table-row>
          <table:table-cell office:value-type="string" table:style-name="tablecell">
            <text:p text:style-name="tablealignleft"><text:span text:style-name="Strong_20_Emphasis">Soit vous attribuez les autorisations à certains profils uniquement</text:span><text:line-break/> </text:p>
          </table:table-cell>
          <table:table-cell office:value-type="string" table:style-name="tablecell">
            <text:p text:style-name="tablealignleft">(emsp)(emsp)<text:span text:style-name="Strong_20_Emphasis">Soit vous excluez les autorisations à certains profils</text:span><text:line-break/><text:line-break/></text:p>
          </table:table-cell>
        </table:table-row>
      </table:table>
      <text:list text:style-name="List_20_1" text:continue-numbering="true">
        <text:list-item>
          <text:p text:style-name="LastListParagraph_FirstListParagraph_Text_20_body"><text:line-break/><text:line-break/></text:p>
        </text:list-item>
      </text:list>
      <text:p text:style-name="Text_20_body">Puis <text:span text:style-name="Strong_20_Emphasis">Choisissez les utilisateurs profils</text:span> à ajouter ou exclure via l'onglet “Utilisateurs” puis valider la “sélection effectuée”.<text:line-break/><text:line-break/></text:p>
      <text:p text:style-name="Text_20_body"><text:line-break/><text:line-break/><text:line-break/></text:p>
      <text:h text:style-name="Heading_20_3" text:outline-level="3"><text:bookmark-start text:name="__RefHeading___attribution_des_profils_aux_utilisateurs_12"/><text:bookmark-start text:name="attribution_des_profils_aux_utilisateurs"/>Attribution des profils aux utilisateurs<text:bookmark-end text:name="__RefHeading___attribution_des_profils_aux_utilisateurs_12"/><text:bookmark-end text:name="attribution_des_profils_aux_utilisateurs"/></text:h>
      <text:p text:style-name="Text_20_body"><text:span text:style-name="Strong_20_Emphasis">Dans Atys,</text:span></text:p>
      <text:list text:style-name="List_20_1" text:continue-numbering="false">
        <text:list-item>
          <text:p text:style-name="List_20_1_Content_First"> Ouvrez la <text:span text:style-name="Strong_20_Emphasis">fiche Tiers</text:span> de l'utilisateur concerné, </text:p>
        </text:list-item>
        <text:list-item>
          <text:p text:style-name="List_20_1_Content"> Rubrique “<text:span text:style-name="Strong_20_Emphasis">Contact\Responsables</text:span>”, </text:p>
          <text:list text:style-name="List_20_1">
            <text:list-item>
              <text:p text:style-name="List_20_1_Content"> Sélectionner le responsable,</text:p>
            </text:list-item>
            <text:list-item>
              <text:p text:style-name="List_20_1_Content_Last"> Renseigner le profil extranet créé précédemment (Adresse mail).</text:p>
            </text:list-item>
          </text:list>
        </text:list-item>
      </text:list>
      <text:p text:style-name="Text_20_body"><text:line-break/></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Text_20_body" style:display-name="First Text body" style:parent-style-name="Text_20_body" style:class="html" style:next-style-name="Text_20_body" style:family="paragraph">
      <style:paragraph-properties fo:margin-top="0.5cm" fo:margin-bottom="0.212cm"/>
    </style:style>
    <style:style style:name="LastListParagraph_FirstListParagraph_Text_20_body" style:display-name="Last First Text body" style:parent-style-name="FirstListParagraph_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name="Table1_Indentation_Level1" style:family="table">
      <style:table-properties fo:margin-top="0.25cm" fo:margin-bottom="0.25cm" table:border-model="collapsing" style:width="481.89pt" style:rel-width="100%" fo:margin-left="1.25cm" table:align="left"/>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4:50</meta:creation-date>
    <dc:creator>Generated</dc:creator>
    <dc:date>2026-08-13T19::14:50</dc:date>
    <dc:language>en-US</dc:language>
    <meta:editing-cycles>1</meta:editing-cycles>
    <meta:editing-duration>PT0S</meta:editing-duration>
    <dc:title>wiki:creation_des_comptes</dc:title>
  </office:meta>
</office:document-meta>
</file>