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f8636b1965a10677efb15229e065f35.jpg"/>
  <manifest:file-entry manifest:media-type="image/jpeg" manifest:full-path="Pictures/463142a180ceefc93b0616ebc035c38a.jpg"/>
  <manifest:file-entry manifest:media-type="image/jpeg" manifest:full-path="Pictures/9c016769c07254bfbd247b1a96b1f55c.jpg"/>
  <manifest:file-entry manifest:media-type="image/jpeg" manifest:full-path="Pictures/696372209e5f2ae58046e92006d8aa4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gestion_des_contenus"/>Date de création : 04/05/21<text:line-break/>
Date de Mise à Jour : 04/02/24</text:span></text:p>
      <text:p text:style-name="Horizontal_20_Line"/>
      <text:h text:style-name="Heading_20_1" text:outline-level="1"><text:bookmark-start text:name="__RefHeading___gestion_des_contenus_1"/><text:bookmark-start text:name="gestion_des_contenus"/>Gestion des contenus<text:bookmark-end text:name="__RefHeading___gestion_des_contenus_1"/><text:bookmark-end text:name="gestion_des_contenus"/></text:h>
      <text:p text:style-name="Text_20_body"><text:line-break/><text:line-break/></text:p>
      <text:h text:style-name="Heading_20_1" text:outline-level="1"><text:bookmark-start text:name="__RefHeading___classement_des_contenus_2"/><text:bookmark-start text:name="classement_des_contenus"/>Classement des contenus<text:bookmark-end text:name="__RefHeading___classement_des_contenus_2"/><text:bookmark-end text:name="classement_des_contenus"/></text:h>
      <text:p text:style-name="Text_20_body">Certains types de contenus peuvent être classés pour une utilisation simplifiée :</text:p>
      <text:list text:style-name="List_20_1" text:continue-numbering="false">
        <text:list-item>
          <text:p text:style-name="List_20_1_Content_First"> Soit en les associant à des catégories ou en leur associant des Tags, </text:p>
        </text:list-item>
        <text:list-item>
          <text:p text:style-name="List_20_1_Content_Last"> Soit en les rangeant dans des bibliothèques. </text:p>
        </text:list-item>
      </text:list>
      <text:p text:style-name="Text_20_body"><text:line-break/></text:p>
      <text:h text:style-name="Heading_20_2" text:outline-level="2"><text:bookmark-start text:name="__RefHeading___usage_des_categories_3"/><text:bookmark-start text:name="usage_des_categories"/>Usage des catégories<text:bookmark-end text:name="__RefHeading___usage_des_categories_3"/><text:bookmark-end text:name="usage_des_categories"/></text:h>
      <text:p text:style-name="Text_20_body">Les catégories sont applicables à <text:span text:style-name="Strong_20_Emphasis">tous les types de contenus</text:span> intégrés dans Sitefinity. Cela peut permettre de ne <text:span text:style-name="Strong_20_Emphasis">récupérer que des éléments particuliers</text:span> avec certains widgets, comme pour les Actualités par exemple.<text:line-break/>
Vous avez la possibilité de <text:span text:style-name="Strong_20_Emphasis">classer les différentes catégories</text:span> en groupes de la même manière que pour les pages, via une <text:span text:style-name="Strong_20_Emphasis">liste hiérarchique</text:span>.<text:line-break/><text:line-break/></text:p>
      <text:p text:style-name="Text_20_body"><text:line-break/><text:line-break/></text:p>
      <text:h text:style-name="Heading_20_4" text:outline-level="4"><text:bookmark-start text:name="__RefHeading___creation_d_une_categorie_4"/><text:bookmark-start text:name="creation_d_une_categorie"/>Création d'une catégorie<text:bookmark-end text:name="__RefHeading___creation_d_une_categorie_4"/><text:bookmark-end text:name="creation_d_une_categorie"/></text:h>
      <text:p text:style-name="Text_20_body">Dans la page <text:span text:style-name="Emphasis">Catégories</text:span> précédente, cliquer sur le bouton vert <text:span text:style-name="Emphasis">Créer un category</text:span> puis remplissez les champs suivants :<text:line-break/><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Renseigner le nom de la catégorie</text:span><text:line-break/><text:line-break/>
<text:span text:style-name="Strong_20_Emphasis">Renseigner le parent de la catégorie</text:span> :</text:p>
            <text:list text:style-name="List_20_1" text:continue-numbering="false">
              <text:list-item>
                <text:p text:style-name="List_20_1_Content_First"> <text:span text:style-name=""><text:span text:style-name="Strong_20_Emphasis">On the top level</text:span></text:span> : Dans le cas d'une catégorie de niveau 1</text:p>
              </text:list-item>
              <text:list-item>
                <text:p text:style-name="List_20_1_Content_Last"> <text:span text:style-name=""><text:span text:style-name="Strong_20_Emphasis">Underparent category…</text:span></text:span> : Choisir dans la liste proposée et cliquer sur <text:span text:style-name="Emphasis">Fait</text:span><text:line-break/><text:line-break/></text:p>
              </text:list-item>
            </text:list>
            <text:p text:style-name="Text_20_body"><text:span text:style-name="Strong_20_Emphasis">URL</text:span> : Se renseigne automatiquement avec le nom de la catégorie<text:line-break/><text:line-break/><text:line-break/>
Puis cliquer sur <text:span text:style-name="Emphasis">Créer</text:span> pour valider.</text:p>
          </table:table-cell>
        </table:table-row>
      </table:table>
      <text:p text:style-name="Text_20_body"><text:line-break/><text:line-break/><text:line-break/></text:p>
      <text:h text:style-name="Heading_20_4" text:outline-level="4"><text:bookmark-start text:name="__RefHeading___utilisation_d_une_categorie_5"/><text:bookmark-start text:name="utilisation_d_une_categorie"/>Utilisation d'une catégorie<text:bookmark-end text:name="__RefHeading___utilisation_d_une_categorie_5"/><text:bookmark-end text:name="utilisation_d_une_categorie"/></text:h>
      <text:p text:style-name="Text_20_body">Lorsque vous <text:span text:style-name="Strong_20_Emphasis">intégrerez du contenu</text:span> sur votre site, vous aurez la possibilité d’<text:span text:style-name="Strong_20_Emphasis">ajouter ce contenu dans une certaines catégorie</text:span>.<text:line-break/>Pour cela, il vous suffira de sélectionner la catégorie souhaitée lors de la création de votre contenu.<text:line-break/><text:line-break/></text:p>
      <text:h text:style-name="Heading_20_2" text:outline-level="2"><text:bookmark-start text:name="__RefHeading___notions_de_tags_6"/><text:bookmark-start text:name="notions_de_tags"/>Notions de tags<text:bookmark-end text:name="__RefHeading___notions_de_tags_6"/><text:bookmark-end text:name="notions_de_tags"/></text:h>
      <text:p text:style-name="Text_20_body">Tout comme les catégories, vous pouvez associer à votre contenu certains <text:span text:style-name="Strong_20_Emphasis">mots-clés, appelés « Tags »</text:span>. Ils permettront d’associer plusieurs contenus autour d’un même mot pour les <text:span text:style-name="Strong_20_Emphasis">retrouver plus aisément lors de la consultation de votre site</text:span>.Les tags sont organisés dans une liste simple (non hiérarchique) et classés par ordre alphabétique :<text:line-break/><text:line-break/></text:p>
      <text:p text:style-name="Text_20_body"><text:line-break/><text:line-break/></text:p>
      <text:h text:style-name="Heading_20_4" text:outline-level="4"><text:bookmark-start text:name="__RefHeading___creation_d_un_tag_7"/><text:bookmark-start text:name="creation_d_un_tag"/>Création d'un Tag<text:bookmark-end text:name="__RefHeading___creation_d_un_tag_7"/><text:bookmark-end text:name="creation_d_un_tag"/></text:h>
      <text:p text:style-name="Text_20_body">Dans la page <text:span text:style-name="Emphasis">Tags</text:span> précédente, cliquer sur le bouton vert <text:span text:style-name="Emphasis">Créer un tag</text:span> puis remplissez les champs suivants :<text:line-break/><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line-break/>
<text:span text:style-name="Strong_20_Emphasis">Renseigner le nom du Tag</text:span><text:line-break/><text:line-break/>
<text:span text:style-name="Strong_20_Emphasis">Description</text:span> : A renseigner si nécessaire. Optionnel.<text:line-break/><text:line-break/>
<text:span text:style-name="Strong_20_Emphasis">URL</text:span> : Se renseigne automatiquement avec le nom de la catégorie<text:line-break/><text:line-break/><text:line-break/>
Puis cliquer sur <text:span text:style-name="Emphasis">Créer</text:span> pour valider.</text:p>
          </table:table-cell>
        </table:table-row>
      </table:table>
      <text:p text:style-name="Text_20_body"><text:line-break/><text:line-break/><text:line-break/></text:p>
      <text:h text:style-name="Heading_20_4" text:outline-level="4"><text:bookmark-start text:name="__RefHeading___utilisation_d_un_tag_8"/><text:bookmark-start text:name="utilisation_d_un_tag"/>Utilisation d'un Tag<text:bookmark-end text:name="__RefHeading___utilisation_d_un_tag_8"/><text:bookmark-end text:name="utilisation_d_un_tag"/></text:h>
      <text:p text:style-name="Text_20_body">Lorsque vous <text:span text:style-name="Strong_20_Emphasis">intégrerez du contenu</text:span> sur votre site, vous aurez la possibilité d’<text:span text:style-name="Strong_20_Emphasis">ajouter des mots-clés sur ce contenu</text:span>. Pour cela, il vous suffit de <text:span text:style-name="Strong_20_Emphasis">sélectionner les mots-clés créés au préalable</text:span> ou bien de les écrire directement dans le champ approprié (dans ce cas le nouveau Tag sera automatiquement ajouté à la liste).
<text:line-break/><text:line-break/><text:line-break/></text:p>
      <text:h text:style-name="Heading_20_1" text:outline-level="1"><text:bookmark-start text:name="__RefHeading___bibliotheques_d_images_ou_de_documentsfichiers_9"/><text:bookmark-start text:name="bibliotheques_d_images_ou_de_documentsfichiers"/>Bibliothèques d'images ou de documents/fichiers<text:bookmark-end text:name="__RefHeading___bibliotheques_d_images_ou_de_documentsfichiers_9"/><text:bookmark-end text:name="bibliotheques_d_images_ou_de_documentsfichiers"/></text:h>
      <text:p text:style-name="Text_20_body">Certains types de contenus doivent être <text:span text:style-name="Strong_20_Emphasis">classés dans des bibliothèques</text:span> avant de pouvoir être intégrés dans les pages de votre site. Cela concerne les <text:span text:style-name="Strong_20_Emphasis">images</text:span> ainsi que les <text:span text:style-name="Strong_20_Emphasis">documents</text:span> (.pdf, .docx, .ppt, …). Vous ne pouvez pas les intégrer directement sur une page de votre site, comme vous le feriez pour du texte.<text:line-break/><text:line-break/>
Tout comme pour les pages de votre site, il est possible de <text:span text:style-name="Strong_20_Emphasis">hiérarchiser vos bibliothèques</text:span> en créant des bibliothèques pour en grouper d’autres. La démarche à suivre est la même que pour <text:a xlink:type="simple" xlink:href="https://wiki.website.analys-informatique.com/doku.php?id=wiki:composition_du_site#groupes_de_pages" text:style-name="Internet_20_link" text:visited-style-name="Visited_20_Internet_20_Link">l’arborescence des pages</text:a>.Cas d'une instance multi-sites </text:p>
      <text:p text:style-name="Text_20_body">Suivant la configuration de votre instance multi-sites, il est possible de sélectionner les galeries d'images ou de documents <text:span text:style-name="Strong_20_Emphasis">par site, à partir de la même instance</text:span> :<text:line-break/><text:line-break/></text:p>
      <text:p text:style-name="Text_20_body"><text:line-break/><text:line-break/></text:p>
      <text:h text:style-name="Heading_20_2" text:outline-level="2"><text:bookmark-start text:name="__RefHeading___images_10"/><text:bookmark-start text:name="images"/>Images<text:bookmark-end text:name="__RefHeading___images_10"/><text:bookmark-end text:name="images"/></text:h>
      <text:p text:style-name="Text_20_body">Par l'<text:span text:style-name="Strong_20_Emphasis">onglet Contenu → Images</text:span>, vous pouvez accéder à la <text:span text:style-name="Strong_20_Emphasis">liste hiérarchique des bibliothèques</text:span> d'images existantes.<text:line-break/><text:line-break/></text:p>
      <text:p text:style-name="Text_20_body"><text:line-break/><text:line-break/></text:p>
      <text:p text:style-name="Text_20_body">Pour éviter tout désagrément de navigation aux internautes et avoir un fonctionnement optimal de votre site, nous vous conseillons de <text:span text:style-name="Strong_20_Emphasis">redimensionner vos images avant de les importer</text:span> (moins de 300 ko pour une image de page d'accueil, et pas plus de 100/ 150 ko pour les autres si possible). En effet, <text:span text:style-name="Strong_20_Emphasis">plus une image est grande, plus son poids est important et plus elle mettra du temps à être chargée sur votre site et moins votre référencement sera bon</text:span>.<text:line-break/>Pour cela, vous pouvez utiliser :</text:p>
      <text:list text:style-name="List_20_1" text:continue-numbering="false">
        <text:list-item>
          <text:p text:style-name="List_20_1_Content_First"> <text:a xlink:type="simple" xlink:href="https://www.getpaint.net/download.html#download" text:style-name="Internet_20_link" text:visited-style-name="Visited_20_Internet_20_Link">https://www.getpaint.net/download.html#download</text:a> (cliquer sur l'image “dowload now dotPDN”)</text:p>
        </text:list-item>
        <text:list-item>
          <text:p text:style-name="List_20_1_Content"> <text:a xlink:type="simple" xlink:href="https://www.adobe.com/fr/express/feature/image/resize" text:style-name="Internet_20_link" text:visited-style-name="Visited_20_Internet_20_Link">https://www.adobe.com/fr/express/feature/image/resize</text:a></text:p>
        </text:list-item>
        <text:list-item>
          <text:p text:style-name="List_20_1_Content"> <text:a xlink:type="simple" xlink:href="https://www.iloveimg.com/fr/recadrer-image" text:style-name="Internet_20_link" text:visited-style-name="Visited_20_Internet_20_Link">https://www.iloveimg.com/fr/recadrer-image</text:a></text:p>
        </text:list-item>
        <text:list-item>
          <text:p text:style-name="List_20_1_Content_Last"> <text:a xlink:type="simple" xlink:href="https://squoosh.app/" text:style-name="Internet_20_link" text:visited-style-name="Visited_20_Internet_20_Link">https://squoosh.app/</text:a></text:p>
        </text:list-item>
      </text:list>
      <text:p text:style-name="Text_20_body"><text:line-break/><text:line-break/></text:p>
      <text:h text:style-name="Heading_20_4" text:outline-level="4"><text:bookmark-start text:name="__RefHeading___creation_de_bibliotheques_11"/><text:bookmark-start text:name="creation_de_bibliotheques"/>Création de bibliothèques<text:bookmark-end text:name="__RefHeading___creation_de_bibliotheques_11"/><text:bookmark-end text:name="creation_de_bibliotheques"/></text:h>
      <text:p text:style-name="Text_20_body">Dans la page Contenu → Images, cliquer sur le bouton <text:span text:style-name="Emphasis">Créer une bibliothèque</text:span> puis remplissez les champs suivants :<text:line-break/><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p>
          </table:table-cell>
          <table:table-cell office:value-type="string" table:style-name="tablecell">
            <text:p text:style-name="tablealignleft"><text:line-break/><text:line-break/>
<text:span text:style-name="Strong_20_Emphasis">Type Library Name</text:span> : Renseigner le nom de la bibliothèque<text:line-break/><text:line-break/>
<text:span text:style-name="Strong_20_Emphasis">Put this library</text:span> :</text:p>
            <text:list text:style-name="List_20_1" text:continue-numbering="false">
              <text:list-item>
                <text:p text:style-name="List_20_1_Content_First"> <text:span text:style-name=""><text:span text:style-name="Strong_20_Emphasis">On the top level</text:span></text:span> : Dans le cas d'une catégorie de niveau 1</text:p>
              </text:list-item>
              <text:list-item>
                <text:p text:style-name="List_20_1_Content_Last"> <text:span text:style-name=""><text:span text:style-name="Strong_20_Emphasis">Under parent library</text:span></text:span> : Choisir dans la liste proposée et cliquer sur <text:span text:style-name="Emphasis">Fait</text:span><text:line-break/><text:line-break/></text:p>
              </text:list-item>
            </text:list>
            <text:p text:style-name="Text_20_body">Puis cliquer sur “<text:span text:style-name="Strong_20_Emphasis">Créer</text:span>”</text:p>
          </table:table-cell>
        </table:table-row>
      </table:table>
      <text:p text:style-name="Text_20_body"><text:line-break/><text:line-break/><text:line-break/></text:p>
      <text:h text:style-name="Heading_20_4" text:outline-level="4"><text:bookmark-start text:name="__RefHeading___transfert_d_images_dans_une_bibliotheque_existante_12"/><text:bookmark-start text:name="transfert_d_images_dans_une_bibliotheque_existante"/>Transfert d'images dans une bibliothèque existante<text:bookmark-end text:name="__RefHeading___transfert_d_images_dans_une_bibliotheque_existante_12"/><text:bookmark-end text:name="transfert_d_images_dans_une_bibliotheque_existante"/></text:h>
      <text:p text:style-name="Text_20_body">Dans la page Contenu → Images, cliquer sur le bouton <text:span text:style-name="Emphasis">Transférer des images</text:span> puis remplissez les champs suivants :<text:line-break/><text:line-break/></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text:line-break/>
<text:span text:style-name="Strong_20_Emphasis">Sélectionner l'image (ou les images) à transférer</text:span> en cliquant sur <text:span text:style-name="Emphasis">Choisir image</text:span><text:line-break/>
ou faire un <text:span text:style-name="Emphasis">glisser déposer de l'image</text:span><text:line-break/><text:line-break/></text:p>
          </table:table-cell>
        </table:table-row>
      </table:table>
      <table:table table:style-name="Table">
        <table:table-column table:style-name="odt_auto_style_table_column_5_1"/>
        <table:table-column table:style-name="odt_auto_style_table_column_5_2"/>
        <table:table-row>
          <table:table-cell office:value-type="string" table:style-name="tablecell">
            <text:p text:style-name="tablealignleft">Puis<text:line-break/></text:p>
          </table:table-cell>
          <table:table-cell office:value-type="string" table:style-name="tablecell">
            <text:p text:style-name="tablealignleft"><text:line-break/><text:line-break/><text:span text:style-name="Strong_20_Emphasis">Renseigner ensuite les informations suivantes apparues :</text:span><text:line-break/><text:line-break/></text:p>
            <text:list text:style-name="List_20_1" text:continue-numbering="false">
              <text:list-item>
                <text:p text:style-name="LastListParagraph_List_20_1_Content_First"> <text:span text:style-name=""><text:span text:style-name="Strong_20_Emphasis">Où stocker les images transférés (Store uploaded images to)</text:span></text:span> : cliquer sur <text:span text:style-name="Emphasis">Changer</text:span> pour accéder à la liste des bibliothèques existantes. Sélectionner la bibliothèque voulue ou cliquer sur <text:span text:style-name="Emphasis">Créer une nouvelle bibliothèque</text:span> si besoin.</text:p>
              </text:list-item>
            </text:list>
            <text:p text:style-name="Text_20_body"><text:line-break/><text:line-break/><text:line-break/>
Puis cliquer sur <text:span text:style-name="Emphasis">Publier</text:span> pour valider ou <text:span text:style-name="Emphasis">enregistrer comme brouillon</text:span>.</text:p>
          </table:table-cell>
        </table:table-row>
      </table:table>
      <text:p text:style-name="Text_20_body"><text:line-break/><text:line-break/><text:line-break/></text:p>
      <text:h text:style-name="Heading_20_4" text:outline-level="4"><text:bookmark-start text:name="__RefHeading___widget_image_13"/><text:bookmark-start text:name="widget_image"/>Widget Image<text:bookmark-end text:name="__RefHeading___widget_image_13"/><text:bookmark-end text:name="widget_image"/></text:h>
      <text:p text:style-name="Text_20_body">Vous pouvez ensuite :</text:p>
      <text:list text:style-name="List_20_1" text:continue-numbering="false">
        <text:list-item>
          <text:p text:style-name="List_20_1_Content_First"> <text:span text:style-name="Strong_20_Emphasis">Vérifier la configuration</text:span> de votre widget, déjà posé dans votre page web, par le <text:a xlink:type="simple" xlink:href="https://wiki.website.analys-informatique.com/doku.php?id=wiki:integration_widget#image" text:style-name="Internet_20_link" text:visited-style-name="Visited_20_Internet_20_Link">menu éditer</text:a></text:p>
        </text:list-item>
        <text:list-item>
          <text:p text:style-name="List_20_1_Content_Last"> <text:span text:style-name="Strong_20_Emphasis"><text:a xlink:type="simple" xlink:href="https://wiki.website.analys-informatique.com/doku.php?id=wiki:integration_widget#image" text:style-name="Internet_20_link" text:visited-style-name="Visited_20_Internet_20_Link">Poser un nouveau widget</text:a></text:span>, afin d'y insérer ce contenu.</text:p>
        </text:list-item>
      </text:list>
      <text:p text:style-name="Text_20_body"><text:line-break/><text:line-break/></text:p>
      <table:table table:style-name="Table">
        <table:table-column table:style-name="odt_auto_style_table_column_6_1"/>
        <table:table-column table:style-name="odt_auto_style_table_column_6_2"/>
        <table:table-row>
          <table:table-cell office:value-type="string" table:style-name="tablecell">
            <text:p text:style-name="tablealignleft"><draw:a xlink:type="simple" xlink:href="https://wiki.website.analys-informatique.com/doku.php?id=wiki:videos_contenu_des_pages#les_images"><draw:frame draw:style-name="mediacenter" draw:name="0" text:anchor-type="paragraph" draw:z-index="0" svg:width="7.9375cm" style:rel-width="100%" svg:height="4.4396186440678cm" style:rel-height="scale"><draw:image xlink:href="Pictures/ff8636b1965a10677efb15229e065f35.jpg" xlink:type="simple" xlink:show="embed" xlink:actuate="onLoad"/></draw:frame></draw:a></text:p>
          </table:table-cell>
          <table:table-cell office:value-type="string" table:style-name="tablecell">
            <text:p text:style-name="tablealignleft"><text:a xlink:type="simple" xlink:href="https://wiki.website.analys-informatique.com/doku.php?id=wiki:videos_contenu_des_pages#les_images" text:style-name="Internet_20_link" text:visited-style-name="Visited_20_Internet_20_Link">Vidéo tuto sur la gestion des images</text:a></text:p>
          </table:table-cell>
        </table:table-row>
      </table:table>
      <text:p text:style-name="Text_20_body"><text:line-break/><text:line-break/><text:line-break/></text:p>
      <text:h text:style-name="Heading_20_2" text:outline-level="2"><text:bookmark-start text:name="__RefHeading___documents_et_fichiers_14"/><text:bookmark-start text:name="documents_et_fichiers"/>Documents et fichiers<text:bookmark-end text:name="__RefHeading___documents_et_fichiers_14"/><text:bookmark-end text:name="documents_et_fichiers"/></text:h>
      <text:p text:style-name="Text_20_body">Par l'onglet <text:span text:style-name="Strong_20_Emphasis">Contenu → Documents et fichiers</text:span>, vous pouvez accéder à la liste hiérarchique des bibliothèques de documents existantes.<text:line-break/><text:line-break/></text:p>
      <text:p text:style-name="Text_20_body"><text:line-break/><text:line-break/>
Le fonctionnement est similaire à celui des bibliothèques d'images. Possibilité de :</text:p>
      <text:list text:style-name="List_20_1" text:continue-numbering="false">
        <text:list-item>
          <text:p text:style-name="List_20_1_Content_First"> <text:a xlink:type="simple" xlink:href="#__RefHeading___creation_de_bibliotheques_11" text:style-name="Local_20_link" text:visited-style-name="Visited_20_Local_20_Link">Créer une bibliothèque</text:a></text:p>
        </text:list-item>
        <text:list-item>
          <text:p text:style-name="List_20_1_Content_Last"> <text:a xlink:type="simple" xlink:href="#__RefHeading___transfert_d_images_dans_une_bibliotheque_existante_12" text:style-name="Local_20_link" text:visited-style-name="Visited_20_Local_20_Link">Transférer des documents ou autres fichiers</text:a></text:p>
        </text:list-item>
      </text:list>
      <text:p text:style-name="Text_20_body"><text:line-break/><text:line-break/><text:line-break/></text:p>
      <text:h text:style-name="Heading_20_4" text:outline-level="4"><text:bookmark-start text:name="__RefHeading___widget_liste_de_documents_15"/><text:bookmark-start text:name="widget_liste_de_documents"/>Widget Liste de documents<text:bookmark-end text:name="__RefHeading___widget_liste_de_documents_15"/><text:bookmark-end text:name="widget_liste_de_documents"/></text:h>
      <text:p text:style-name="Text_20_body">Vous pouvez ensuite :</text:p>
      <text:list text:style-name="List_20_1" text:continue-numbering="false">
        <text:list-item>
          <text:p text:style-name="List_20_1_Content_First"> <text:span text:style-name="Strong_20_Emphasis">Vérifier la configuration</text:span> de votre widget <text:span text:style-name="Emphasis">Liste de documents</text:span>, déjà posé dans votre page web, par le <text:a xlink:type="simple" xlink:href="https://wiki.website.analys-informatique.com/doku.php?id=wiki:integration_widget#liste_de_documents" text:style-name="Internet_20_link" text:visited-style-name="Visited_20_Internet_20_Link">menu éditer</text:a></text:p>
        </text:list-item>
        <text:list-item>
          <text:p text:style-name="List_20_1_Content_Last"> <text:span text:style-name="Strong_20_Emphasis"><text:a xlink:type="simple" xlink:href="https://wiki.website.analys-informatique.com/doku.php?id=wiki:integration_widget#liste_de_documents" text:style-name="Internet_20_link" text:visited-style-name="Visited_20_Internet_20_Link">Poser un nouveau widget</text:a></text:span>, afin d'y insérer ce contenu</text:p>
        </text:list-item>
      </text:list>
      <text:p text:style-name="Text_20_body"><text:line-break/><text:line-break/></text:p>
      <table:table table:style-name="Table">
        <table:table-column table:style-name="odt_auto_style_table_column_7_1"/>
        <table:table-column table:style-name="odt_auto_style_table_column_7_2"/>
        <table:table-row>
          <table:table-cell office:value-type="string" table:style-name="tablecell">
            <text:p text:style-name="tablealignleft"><draw:a xlink:type="simple" xlink:href="https://wiki.website.analys-informatique.com/doku.php?id=wiki:videos_contenu_des_pages#les_documents"><draw:frame draw:style-name="media" draw:name="1" text:anchor-type="as-char" draw:z-index="1" svg:width="7.9375cm" style:rel-width="100%" svg:height="4.4440494011976cm" style:rel-height="scale"><draw:image xlink:href="Pictures/463142a180ceefc93b0616ebc035c38a.jpg" xlink:type="simple" xlink:show="embed" xlink:actuate="onLoad"/></draw:frame></draw:a></text:p>
          </table:table-cell>
          <table:table-cell office:value-type="string" table:style-name="tablecell">
            <text:p text:style-name="tablealignleft"><text:a xlink:type="simple" xlink:href="https://wiki.website.analys-informatique.com/doku.php?id=wiki:videos_contenu_des_pages#les_documents" text:style-name="Internet_20_link" text:visited-style-name="Visited_20_Internet_20_Link">Vidéo tuto sur la gestion des documents</text:a></text:p>
          </table:table-cell>
        </table:table-row>
      </table:table>
      <text:p text:style-name="Text_20_body"><text:line-break/><text:line-break/><text:line-break/></text:p>
      <text:h text:style-name="Heading_20_1" text:outline-level="1"><text:bookmark-start text:name="__RefHeading___creation_de_contenus_specifiques_16"/><text:bookmark-start text:name="creation_de_contenus_specifiques"/>Création de contenus spécifiques<text:bookmark-end text:name="__RefHeading___creation_de_contenus_specifiques_16"/><text:bookmark-end text:name="creation_de_contenus_specifiques"/></text:h>
      <text:p text:style-name="Text_20_body">Certains types de contenus ne peuvent être intégrés tels quels dans vos pages et nécessitent une étape supplémentaire. Pour pouvoir utiliser ces différents contenus (News, formulaires, contenus génériques), il vous faut tout <text:span text:style-name="Strong_20_Emphasis">d’abord les créer</text:span> dans les onglets appropriés <text:span text:style-name="Strong_20_Emphasis">puis vous pourrez les sélectionner pour les insérer</text:span> sur les pages de votre site concernées.</text:p>
      <text:h text:style-name="Heading_20_2" text:outline-level="2"><text:bookmark-start text:name="__RefHeading___news_17"/><text:bookmark-start text:name="news"/>News<text:bookmark-end text:name="__RefHeading___news_17"/><text:bookmark-end text:name="news"/></text:h>
      <text:p text:style-name="Text_20_body">Par l'<text:span text:style-name="Strong_20_Emphasis">onglet Contenu → News</text:span>, vous pouvez accéder à la <text:span text:style-name="Strong_20_Emphasis">liste des News</text:span> existantes.<text:line-break/><text:line-break/></text:p>
      <text:p text:style-name="Text_20_body"><text:line-break/><text:line-break/>
Il est possible de <text:span text:style-name="Strong_20_Emphasis">modifier une News existante</text:span> par le bouton <text:span text:style-name="Emphasis">Actions → Contenu</text:span><text:line-break/>On retrouve les <text:span text:style-name="Strong_20_Emphasis">mêmes actions</text:span> possibles que lors de la <text:a xlink:type="simple" xlink:href="https://wiki.website.analys-informatique.com/doku.php?id=wiki:creation_page#modification_des_parametres_d_une_page" text:style-name="Internet_20_link" text:visited-style-name="Visited_20_Internet_20_Link">modification d'une page</text:a>.<text:line-break/><text:line-break/></text:p>
      <text:p text:style-name="Text_20_body">Cas d'une instance multi-sites </text:p>
      <text:p text:style-name="Text_20_body">Suivant la configuration de votre instance multi-sites, il est possible de sélectionner les news <text:span text:style-name="Strong_20_Emphasis">par site, à partir de la même instance</text:span> :<text:line-break/><text:line-break/></text:p>
      <text:p text:style-name="Text_20_body"><text:line-break/><text:line-break/></text:p>
      <text:h text:style-name="Heading_20_4" text:outline-level="4"><text:bookmark-start text:name="__RefHeading___creation_de_news_18"/><text:bookmark-start text:name="creation_de_news"/>Création de News<text:bookmark-end text:name="__RefHeading___creation_de_news_18"/><text:bookmark-end text:name="creation_de_news"/></text:h>
      <text:p text:style-name="Text_20_body">Dans la pages de news, cliquer sur le bouton vert <text:span text:style-name="Emphasis">Create an élément de news</text:span> et renseigner les champs suivants :<text:line-break/>
<text:line-break/><text:line-break/></text:p>
      <table:table table:style-name="Table">
        <table:table-column table:style-name="odt_auto_style_table_column_8_1"/>
        <table:table-column table:style-name="odt_auto_style_table_column_8_2"/>
        <table:table-row>
          <table:table-cell office:value-type="string" table:style-name="tablecell">
            <text:p text:style-name="Text_20_body"><text:line-break/></text:p>
          </table:table-cell>
          <table:table-cell office:value-type="string" table:style-name="tablecell">
            <text:p text:style-name="tablealignleft"><text:line-break/>
<text:span text:style-name="Strong_20_Emphasis">Titre / Contenu / Résumé</text:span><text:line-break/><text:span text:style-name="Emphasis">Le titre et le résumé</text:span> sont les <text:span text:style-name="Strong_20_Emphasis">éléments qui seront affichés dans le widget «News»</text:span>.<text:line-break/>Le <text:span text:style-name="Emphasis">texte du contenu</text:span> sera visible lorsque l’utilisateur cliquera sur l’actualité pour la consulter.<text:line-break/><text:line-break/>
<text:span text:style-name="Strong_20_Emphasis">Catégories et tags</text:span><text:line-break/>Vous devez choisir une catégorie pour votre actualité afin qu'elle s'affiche au bon endroit (en général <text:span text:style-name="Emphasis">actus publiques ou actus extranet</text:span> pour les plus courantes) et éventuellement lui attribuer un tag. <text:line-break/><text:line-break/>
<text:span text:style-name="Strong_20_Emphasis">Informations complémentaire / Plus d'options</text:span><text:line-break/>A renseigner si nécessaire.<text:line-break/><text:line-break/>
<text:span text:style-name="Strong_20_Emphasis">Champs personnalisés</text:span><text:line-break/>Le champ <text:span text:style-name="Emphasis">vignette</text:span> vous permet de choisir l'image pour illustrer votre actualité.</text:p>
          </table:table-cell>
        </table:table-row>
      </table:table>
      <text:p text:style-name="Text_20_body">Vous pouvez ensuite :</text:p>
      <text:list text:style-name="List_20_1" text:continue-numbering="false">
        <text:list-item>
          <text:p text:style-name="List_20_1_Content_First"> <text:span text:style-name="Strong_20_Emphasis">publier</text:span> directement votre actualité, </text:p>
        </text:list-item>
        <text:list-item>
          <text:p text:style-name="List_20_1_Content"> l’<text:span text:style-name="Strong_20_Emphasis">enregistrer comme brouillon</text:span>, </text:p>
        </text:list-item>
        <text:list-item>
          <text:p text:style-name="List_20_1_Content_Last"> <text:span text:style-name="Strong_20_Emphasis">programmer une date de publication</text:span> en cliquant sur « Plus d’actions ». Il est également possible de définir une date de dépublication.</text:p>
        </text:list-item>
      </text:list>
      <text:p text:style-name="Text_20_body"><text:line-break/><text:line-break/></text:p>
      <text:h text:style-name="Heading_20_4" text:outline-level="4"><text:bookmark-start text:name="__RefHeading___widget_news_19"/><text:bookmark-start text:name="widget_news"/>Widget News<text:bookmark-end text:name="__RefHeading___widget_news_19"/><text:bookmark-end text:name="widget_news"/></text:h>
      <text:p text:style-name="Text_20_body">Vous pouvez ensuite :</text:p>
      <text:list text:style-name="List_20_1" text:continue-numbering="false">
        <text:list-item>
          <text:p text:style-name="List_20_1_Content_First"> <text:span text:style-name="Strong_20_Emphasis">Vérifier la configuration</text:span> de votre widget, déjà posé dans votre page web, par le <text:a xlink:type="simple" xlink:href="https://wiki.website.analys-informatique.com/doku.php?id=wiki:integration_widget#news" text:style-name="Internet_20_link" text:visited-style-name="Visited_20_Internet_20_Link">menu éditer</text:a></text:p>
        </text:list-item>
        <text:list-item>
          <text:p text:style-name="List_20_1_Content_Last"> <text:span text:style-name="Strong_20_Emphasis"><text:a xlink:type="simple" xlink:href="https://wiki.website.analys-informatique.com/doku.php?id=wiki:integration_widget#news" text:style-name="Internet_20_link" text:visited-style-name="Visited_20_Internet_20_Link">Poser un nouveau widget</text:a></text:span>, afin d'y insérer ce contenu</text:p>
        </text:list-item>
      </text:list>
      <text:p text:style-name="Text_20_body"><text:line-break/><text:line-break/><text:line-break/></text:p>
      <text:h text:style-name="Heading_20_2" text:outline-level="2"><text:bookmark-start text:name="__RefHeading___evenements_20"/><text:bookmark-start text:name="evenements"/>Evènements<text:bookmark-end text:name="__RefHeading___evenements_20"/><text:bookmark-end text:name="evenements"/></text:h>
      <text:p text:style-name="Text_20_body">La gestion des évènements est un <text:span text:style-name="Strong_20_Emphasis">module optionnel</text:span> (gratuit) de sitefinity. Si vous souhaitez l'utiliser, <text:span text:style-name="Strong_20_Emphasis">contacter Analys</text:span> pour sa mise en place.<text:line-break/>
Les évènements fonctionnent sur le <text:span text:style-name="Strong_20_Emphasis">même principe que les news</text:span>, avec une <text:span text:style-name="Strong_20_Emphasis">notion de “Dates - Lieu - Contact” en plus</text:span>.<text:line-break/><text:line-break/>
Par l'<text:span text:style-name="Strong_20_Emphasis">onglet Contenu → Evènements</text:span>, vous pouvez accéder à la <text:span text:style-name="Strong_20_Emphasis">liste des évènements</text:span> existants.<text:line-break/></text:p>
      <text:p text:style-name="Text_20_body"><text:line-break/><text:line-break/></text:p>
      <text:p text:style-name="Text_20_body"><text:line-break/><text:line-break/>
Il est possible de <text:span text:style-name="Strong_20_Emphasis">modifier un évènement existant</text:span> par le bouton <text:span text:style-name="Emphasis">Actions → Contenu</text:span> ou en cliquant sur le titre de l'évènement.<text:line-break/>On retrouve les <text:span text:style-name="Strong_20_Emphasis">mêmes actions</text:span> possibles que lors de la <text:a xlink:type="simple" xlink:href="https://wiki.website.analys-informatique.com/doku.php?id=wiki:creation_page#modification_des_parametres_d_une_page" text:style-name="Internet_20_link" text:visited-style-name="Visited_20_Internet_20_Link">modification d'une page</text:a>.<text:line-break/><text:line-break/><text:line-break/></text:p>
      <text:h text:style-name="Heading_20_4" text:outline-level="4"><text:bookmark-start text:name="__RefHeading___creation_d_un_evenement_21"/><text:bookmark-start text:name="creation_d_un_evenement"/>Création d'un évènement<text:bookmark-end text:name="__RefHeading___creation_d_un_evenement_21"/><text:bookmark-end text:name="creation_d_un_evenement"/></text:h>
      <text:p text:style-name="Text_20_body">Dans la pages “Evènements”, cliquer sur le bouton vert <text:span text:style-name="Emphasis">Créer un évènement</text:span> et renseigner les champs suivants :<text:line-break/>
<text:line-break/><text:line-break/></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text:line-break/><text:line-break/><text:line-break/><text:line-break/>
<text:span text:style-name="Strong_20_Emphasis">Titre / Contenu / Résumé</text:span><text:line-break/><text:span text:style-name="Emphasis">Le titre et le résumé</text:span> sont les <text:span text:style-name="Strong_20_Emphasis">éléments qui seront affichés dans le widget «Evènement»</text:span>.<text:line-break/>Le <text:span text:style-name="Emphasis">texte du contenu</text:span> sera visible lorsque l’utilisateur cliquera sur l’évènement pour la consulter.<text:line-break/><text:line-break/>
<text:span text:style-name="Strong_20_Emphasis">Répéter l'évènement</text:span><text:line-break/>Vous pouvez choisir une fréquence de répétition de votre évènement si besoin. <text:line-break/><text:line-break/>
<text:span text:style-name="Strong_20_Emphasis">Début de l'évènement… Fin de l'évènement…</text:span><text:line-break/>Renseigner la période pour laquelle l'évènement aura lieu.<text:line-break/><text:line-break/>
<text:span text:style-name="Strong_20_Emphasis">Fuseau horaire</text:span><text:line-break/>Conserver le fuseau de Paris.</text:p>
          </table:table-cell>
        </table:table-row>
      </table:table>
      <table:table table:style-name="Table">
        <table:table-column table:style-name="odt_auto_style_table_column_10_1"/>
        <table:table-column table:style-name="odt_auto_style_table_column_10_2"/>
        <table:table-row>
          <table:table-cell office:value-type="string" table:style-name="tablecell">
            <text:p text:style-name="Text_20_body"><text:line-break/></text:p>
          </table:table-cell>
          <table:table-cell office:value-type="string" table:style-name="tablecell">
            <text:p text:style-name="tablealignleft"><text:span text:style-name="Strong_20_Emphasis">Catégories et tags</text:span><text:line-break/>Vous pouvez choisir une catégorie pour votre évènement afin qu'il s'affiche au bon endroit et éventuellement lui attribuer un tag. <text:line-break/><text:line-break/>
<text:span text:style-name="Strong_20_Emphasis">Calendar</text:span><text:line-break/>Même principe que les catégories.<text:line-break/><text:line-break/>
<text:span text:style-name="Strong_20_Emphasis">Emplacement</text:span><text:line-break/>Renseigner le lieu de l'évènement.<text:line-break/><text:line-break/>
<text:span text:style-name="Strong_20_Emphasis">Coordonnées</text:span><text:line-break/>Renseigner, si besoin, les coordonnées d'un contact.<text:line-break/><text:line-break/>
<text:span text:style-name="Strong_20_Emphasis">Plus d'options</text:span><text:line-break/>Ne pas modifier.<text:line-break/><text:line-break/>
<text:span text:style-name="Strong_20_Emphasis">Médias liés</text:span><text:line-break/>Sélectionner une image qui servira de vignette pour votre évènement. </text:p>
            <text:p text:style-name="Text_20_body">Attention, selon le modèle choisi pour l'affichage de votre évènement (paramètre dans le widget concerné et prévu par Analys), cette vignette sera affichée ou pas !</text:p>
          </table:table-cell>
        </table:table-row>
      </table:table>
      <text:p text:style-name="Text_20_body">Vous pouvez ensuite :</text:p>
      <text:list text:style-name="List_20_1" text:continue-numbering="false">
        <text:list-item>
          <text:p text:style-name="List_20_1_Content_First"> <text:span text:style-name="Strong_20_Emphasis">publier</text:span> directement votre actualité, </text:p>
        </text:list-item>
        <text:list-item>
          <text:p text:style-name="List_20_1_Content"> l’<text:span text:style-name="Strong_20_Emphasis">enregistrer comme brouillon</text:span>, </text:p>
        </text:list-item>
        <text:list-item>
          <text:p text:style-name="List_20_1_Content_Last"> <text:span text:style-name="Strong_20_Emphasis">programmer une date de publication</text:span> en cliquant sur « Plus d’actions ». Il est également possible de définir une date de dépublication.<text:line-break/><text:line-break/></text:p>
        </text:list-item>
      </text:list>
      <text:p text:style-name="Text_20_body"><text:span text:style-name="Strong_20_Emphasis">Revenez à la nouvelle version</text:span> par l'opération inverse de la 1ère manipulation.<text:line-break/><text:line-break/><text:line-break/></text:p>
      <text:h text:style-name="Heading_20_2" text:outline-level="2"><text:bookmark-start text:name="__RefHeading___formulaires_22"/><text:bookmark-start text:name="formulaires"/>Formulaires<text:bookmark-end text:name="__RefHeading___formulaires_22"/><text:bookmark-end text:name="formulaires"/></text:h>
      <table:table table:style-name="Table">
        <table:table-column table:style-name="odt_auto_style_table_column_11_1"/>
        <table:table-column table:style-name="odt_auto_style_table_column_11_2"/>
        <table:table-row>
          <table:table-cell office:value-type="string" table:style-name="tablecell">
            <text:p text:style-name="tablealignleft"><draw:a xlink:type="simple" xlink:href="https://wiki.website.analys-informatique.com/doku.php?id=wiki:videos_contenu_des_pages#creation_d_un_formulaire"><draw:frame draw:style-name="mediacenter" draw:name="2" text:anchor-type="paragraph" draw:z-index="2" svg:width="7.9375cm" style:rel-width="100%" svg:height="4.4315595047923cm" style:rel-height="scale"><draw:image xlink:href="Pictures/9c016769c07254bfbd247b1a96b1f55c.jpg" xlink:type="simple" xlink:show="embed" xlink:actuate="onLoad"/></draw:frame></draw:a></text:p>
          </table:table-cell>
          <table:table-cell office:value-type="string" table:style-name="tablecell">
            <text:p text:style-name="tablealignleft"><text:a xlink:type="simple" xlink:href="https://wiki.website.analys-informatique.com/doku.php?id=wiki:videos_contenu_des_pages#creation_d_un_formulaire" text:style-name="Internet_20_link" text:visited-style-name="Visited_20_Internet_20_Link">Vidéo tuto sur la création d'un formulaire</text:a></text:p>
          </table:table-cell>
        </table:table-row>
      </table:table>
      <text:p text:style-name="Text_20_body"><text:line-break/></text:p>
      <text:p text:style-name="Text_20_body">Par l'<text:span text:style-name="Strong_20_Emphasis">onglet Contenu → Formulaires</text:span>, vous pouvez accéder à la <text:span text:style-name="Strong_20_Emphasis">liste des Formulaires</text:span> existants.<text:line-break/><text:line-break/></text:p>
      <text:p text:style-name="Text_20_body"><text:line-break/><text:line-break/></text:p>
      <text:p text:style-name="Text_20_body">Il est possible de</text:p>
      <text:list text:style-name="List_20_1" text:continue-numbering="false">
        <text:list-item>
          <text:p text:style-name="List_20_1_Content_First"> <text:span text:style-name="Strong_20_Emphasis">Modifier un formulaire existant</text:span> par le bouton <text:span text:style-name="Emphasis">“…” → Contenu</text:span> </text:p>
        </text:list-item>
        <text:list-item>
          <text:p text:style-name="List_20_1_Content_Last"> <text:span text:style-name="Strong_20_Emphasis">Voir les réponses obtenues</text:span></text:p>
        </text:list-item>
      </text:list>
      <text:p text:style-name="Text_20_body">On retrouve les <text:span text:style-name="Strong_20_Emphasis">mêmes actions</text:span> que lors de la <text:a xlink:type="simple" xlink:href="https://wiki.website.analys-informatique.com/doku.php?id=wiki:creation_page#modification_des_parametres_d_une_page" text:style-name="Internet_20_link" text:visited-style-name="Visited_20_Internet_20_Link">modification d'une page</text:a> via le bouton <text:span text:style-name="Emphasis">Actions</text:span>.</text:p>
      <text:p text:style-name="Text_20_body">Cas d'une instance multi-sites </text:p>
      <text:p text:style-name="Text_20_body">Suivant la configuration de votre instance multi-sites, il est possible de <text:span text:style-name="Strong_20_Emphasis">partager votre formulaire avec différents sites, à partir de la même instance</text:span> : </text:p>
      <text:p text:style-name="Text_20_body"><text:line-break/><text:line-break/><text:line-break/></text:p>
      <text:h text:style-name="Heading_20_4" text:outline-level="4"><text:bookmark-start text:name="__RefHeading___creation_de_formulaires_23"/><text:bookmark-start text:name="creation_de_formulaires"/>Création de Formulaires<text:bookmark-end text:name="__RefHeading___creation_de_formulaires_23"/><text:bookmark-end text:name="creation_de_formulaires"/></text:h>
      <text:p text:style-name="Text_20_body">Dans la pages de Formulaires, cliquer sur le bouton vert <text:span text:style-name="Emphasis">Créer un formulaire</text:span> et renseigner les champs suivants :<text:line-break/>
<text:line-break/></text:p>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text:line-break/>
<text:span text:style-name="Strong_20_Emphasis">Renseigner le titre du formulaire</text:span><text:line-break/><text:line-break/>
Puis cliquer sur <text:span text:style-name="Emphasis">Créer et aller à ajouter du contenu</text:span> </text:p>
          </table:table-cell>
        </table:table-row>
      </table:table>
      <text:p text:style-name="Text_20_body"><text:line-break/><text:line-break/>
Depuis l'<text:span text:style-name="underline">onglet Présentation</text:span>, <text:span text:style-name="Strong_20_Emphasis">faire ensuite glisser les différentes widgets</text:span> afin de positionner les différents blocs du formulaire.<text:line-break/>Pour chaque widget, un menu <text:span text:style-name="Emphasis">Editer</text:span> permet de renseigner certaines informations ou d'accéder à des fonctionnalités supplémentaires.<text:line-break/><text:line-break/></text:p>
      <text:p text:style-name="Text_20_body"><text:line-break/><text:line-break/></text:p>
      <table:table table:style-name="Table">
        <table:table-column table:style-name="odt_auto_style_table_column_13_1"/>
        <table:table-column table:style-name="odt_auto_style_table_column_13_2"/>
        <table:table-row>
          <table:table-cell office:value-type="string" table:style-name="tablecell">
            <text:list text:style-name="List_20_1" text:continue-numbering="false">
              <text:list-item>
                <text:p text:style-name="LastListParagraph_List_20_1_Content_First"> <text:span text:style-name=""><text:span text:style-name="Strong_20_Emphasis">E-mail</text:span></text:span> :<text:line-break/>Demande de remplissage d'adresse E-mail. <text:span text:style-name="Strong_20_Emphasis">Contrôle la présence d'un “@” et d'une extension “.com ou .fr”</text:span></text:p>
              </text:list-item>
            </text:list>
          </table:table-cell>
          <table:table-cell office:value-type="string" table:style-name="tablecell">
            <text:p text:style-name="Text_20_body"><text:line-break/>
</text:p>
          </table:table-cell>
        </table:table-row>
      </table:table>
      <text:p text:style-name="Text_20_body"><text:line-break/><text:line-break/></text:p>
      <table:table table:style-name="Table">
        <table:table-column table:style-name="odt_auto_style_table_column_14_1"/>
        <table:table-column table:style-name="odt_auto_style_table_column_14_2"/>
        <table:table-row>
          <table:table-cell office:value-type="string" table:style-name="tablecell">
            <text:list text:style-name="List_20_1" text:continue-numbering="false">
              <text:list-item>
                <text:p text:style-name="LastListParagraph_List_20_1_Content_First"> <text:span text:style-name=""><text:span text:style-name="Strong_20_Emphasis">Textbox / Paragraph textbox</text:span></text:span> :<text:line-break/>Une textbox ou paragraph textbox permettra à l’utilisateur de <text:span text:style-name="Strong_20_Emphasis">saisir du texte librement</text:span>.<text:line-break/><text:line-break/><text:line-break/>Même menu <text:span text:style-name="Emphasis">Editer</text:span> que pour l'E-mail ci-dessus.</text:p>
              </text:list-item>
            </text:list>
          </table:table-cell>
          <table:table-cell office:value-type="string" table:style-name="tablecell">
            <text:p text:style-name="Text_20_body"><text:line-break/></text:p>
          </table:table-cell>
        </table:table-row>
      </table:table>
      <text:p text:style-name="Text_20_body"><text:line-break/><text:line-break/></text:p>
      <table:table table:style-name="Table">
        <table:table-column table:style-name="odt_auto_style_table_column_15_1"/>
        <table:table-column table:style-name="odt_auto_style_table_column_15_2"/>
        <table:table-row>
          <table:table-cell office:value-type="string" table:style-name="tablecell">
            <text:list text:style-name="List_20_1" text:continue-numbering="false">
              <text:list-item>
                <text:p text:style-name="List_20_1_Content_First"> <text:span text:style-name=""><text:span text:style-name="Strong_20_Emphasis">Multiple choice / Checkboxes / Dropdown list</text:span></text:span> :<text:line-break/>Ces widgets proposeront seulement les valeurs que vous aurez renseignées au préalable.<text:line-break/></text:p>
                <text:list text:style-name="List_20_1">
                  <text:list-item>
                    <text:p text:style-name="List_20_1_Content"> <text:span text:style-name="Emphasis">Multiple choice</text:span> : <text:span text:style-name="Strong_20_Emphasis">Une case unique</text:span> à cocher.</text:p>
                  </text:list-item>
                  <text:list-item>
                    <text:p text:style-name="List_20_1_Content"> <text:span text:style-name="Emphasis">Checkboxes</text:span> : <text:span text:style-name="Strong_20_Emphasis">Plusieurs cases possibles</text:span> à cocher.</text:p>
                  </text:list-item>
                  <text:list-item>
                    <text:p text:style-name="List_20_1_Content_Last"> <text:span text:style-name="Emphasis">Dropdown list</text:span> : <text:span text:style-name="Strong_20_Emphasis">Une proposition à sélectionner</text:span> dans une liste déroulante.</text:p>
                  </text:list-item>
                </text:list>
              </text:list-item>
            </text:list>
          </table:table-cell>
          <table:table-cell office:value-type="string" table:style-name="tablecell">
            <text:p text:style-name="Text_20_body"><text:line-break/></text:p>
          </table:table-cell>
        </table:table-row>
      </table:table>
      <text:p text:style-name="Text_20_body"><text:line-break/><text:line-break/></text:p>
      <table:table table:style-name="Table">
        <table:table-column table:style-name="odt_auto_style_table_column_16_1"/>
        <table:table-column table:style-name="odt_auto_style_table_column_16_2"/>
        <table:table-row>
          <table:table-cell office:value-type="string" table:style-name="tablecell">
            <text:list text:style-name="List_20_1" text:continue-numbering="false">
              <text:list-item>
                <text:p text:style-name="LastListParagraph_List_20_1_Content_First"> <text:span text:style-name=""><text:span text:style-name="Strong_20_Emphasis">Section header</text:span></text:span> :<text:line-break/>Permet de mettre un <text:span text:style-name="Strong_20_Emphasis">titre pour une section de votre formulaire</text:span>.</text:p>
              </text:list-item>
            </text:list>
          </table:table-cell>
          <table:table-cell office:value-type="string" table:style-name="tablecell">
            <text:p text:style-name="Text_20_body"><text:line-break/></text:p>
          </table:table-cell>
        </table:table-row>
      </table:table>
      <text:p text:style-name="Text_20_body"><text:line-break/><text:line-break/></text:p>
      <table:table table:style-name="Table">
        <table:table-column table:style-name="odt_auto_style_table_column_17_1"/>
        <table:table-column table:style-name="odt_auto_style_table_column_17_2"/>
        <table:table-row>
          <table:table-cell office:value-type="string" table:style-name="tablecell">
            <text:list text:style-name="List_20_1" text:continue-numbering="false">
              <text:list-item>
                <text:p text:style-name="LastListParagraph_List_20_1_Content_First"> <text:span text:style-name=""><text:span text:style-name="Strong_20_Emphasis">Content block</text:span></text:span> :<text:line-break/>Permet d'<text:span text:style-name="Strong_20_Emphasis">insérer du texte</text:span> dans le formulaire.<text:line-break/><text:line-break/>Cliquer sur <text:span text:style-name="Emphasis">Créer du contenu</text:span> ou sur <text:span text:style-name="Emphasis">Editer</text:span> pour renseigner le contenu. </text:p>
              </text:list-item>
            </text:list>
          </table:table-cell>
          <table:table-cell office:value-type="string" table:style-name="tablecell">
            <text:p text:style-name="Text_20_body"><text:line-break/></text:p>
          </table:table-cell>
        </table:table-row>
      </table:table>
      <text:p text:style-name="Text_20_body"><text:line-break/><text:line-break/></text:p>
      <table:table table:style-name="Table">
        <table:table-column table:style-name="odt_auto_style_table_column_18_1"/>
        <table:table-column table:style-name="odt_auto_style_table_column_18_2"/>
        <table:table-row>
          <table:table-cell office:value-type="string" table:style-name="tablecell">
            <text:list text:style-name="List_20_1" text:continue-numbering="false">
              <text:list-item>
                <text:p text:style-name="LastListParagraph_List_20_1_Content_First"> <text:span text:style-name=""><text:span text:style-name="Strong_20_Emphasis">Captcha</text:span></text:span> :<text:line-break/> Le widget Captcha <text:span text:style-name="Strong_20_Emphasis">oblige l’utilisateur à rentrer un code de sécurité</text:span> avant la validation de votre formulaire. Ce procédé n’est pas nécessaire si vous placez votre formulaire dans la partie privée de votre site internet.</text:p>
              </text:list-item>
            </text:list>
          </table:table-cell>
          <table:table-cell office:value-type="string" table:style-name="tablecell"/>
        </table:table-row>
      </table:table>
      <text:p text:style-name="Text_20_body"><text:line-break/><text:line-break/></text:p>
      <table:table table:style-name="Table">
        <table:table-column table:style-name="odt_auto_style_table_column_19_1"/>
        <table:table-column table:style-name="odt_auto_style_table_column_19_2"/>
        <table:table-row>
          <table:table-cell office:value-type="string" table:style-name="tablecell">
            <text:list text:style-name="List_20_1" text:continue-numbering="false">
              <text:list-item>
                <text:p text:style-name="LastListParagraph_List_20_1_Content_First"> <text:span text:style-name=""><text:span text:style-name="Strong_20_Emphasis">Submit button</text:span></text:span> :<text:line-break/>Correspond au bouton d’envoi du formulaire.<text:line-break/>Il <text:span text:style-name="Strong_20_Emphasis">se positionne automatiquement</text:span> sur votre formulaire <text:span text:style-name="Strong_20_Emphasis">dès que vous placez une première widget</text:span>.</text:p>
              </text:list-item>
            </text:list>
          </table:table-cell>
          <table:table-cell office:value-type="string" table:style-name="tablecell">
            <text:p text:style-name="Text_20_body"><text:line-break/></text:p>
          </table:table-cell>
        </table:table-row>
      </table:table>
      <text:p text:style-name="Text_20_body"><text:line-break/><text:line-break/><text:line-break/></text:p>
      <text:h text:style-name="Heading_20_4" text:outline-level="4"><text:bookmark-start text:name="__RefHeading___proprietes_des_formulaires_24"/><text:bookmark-start text:name="proprietes_des_formulaires"/>Propriétés des Formulaires<text:bookmark-end text:name="__RefHeading___proprietes_des_formulaires_24"/><text:bookmark-end text:name="proprietes_des_formulaires"/></text:h>
      <text:p text:style-name="Text_20_body">Il est également possible de paramétrer un <text:span text:style-name="Strong_20_Emphasis">message suite à l'envoi du formulaire</text:span> et une <text:span text:style-name="Strong_20_Emphasis">adresse mail recevant les notifications de réponses</text:span> au formulaire : <text:line-break/><text:line-break/></text:p>
      <text:list text:style-name="List_20_1" text:continue-numbering="false">
        <text:list-item>
          <text:p text:style-name="List_20_1_Content_First"> Accéder au “<text:span text:style-name="Strong_20_Emphasis">Titre et propriété</text:span>” du formulaire concerné :<text:line-break/><text:line-break/><text:line-break/><text:line-break/>ou bien par le bouton <draw:frame draw:style-name="media" draw:name="3" text:anchor-type="as-char" draw:z-index="3" svg:width="0.52916666666667cm" svg:height="0.47795698924731cm"><draw:image xlink:href="Pictures/696372209e5f2ae58046e92006d8aa4f.jpg" xlink:type="simple" xlink:show="embed" xlink:actuate="onLoad"/></draw:frame>, en haut à droite de la page d'édition/contenu du formulaire.</text:p>
          <text:p text:style-name="Text_20_body"><text:line-break/></text:p>
        </text:list-item>
        <text:list-item>
          <text:p text:style-name="List_20_1_Content"> Configurer le message d'envoi de formulaire et la notification de la façon suivante :<text:line-break/><text:line-break/></text:p>
        </text:list-item>
        <text:list-item>
          <text:p text:style-name="List_20_1_Content_Last"> Puis <text:span text:style-name="Strong_20_Emphasis">sauvegarder</text:span>.</text:p>
        </text:list-item>
      </text:list>
      <text:p text:style-name="Text_20_body"><text:line-break/><text:line-break/><text:line-break/></text:p>
      <text:h text:style-name="Heading_20_4" text:outline-level="4"><text:bookmark-start text:name="__RefHeading___widget_formulaire_25"/><text:bookmark-start text:name="widget_formulaire"/>Widget Formulaire<text:bookmark-end text:name="__RefHeading___widget_formulaire_25"/><text:bookmark-end text:name="widget_formulaire"/></text:h>
      <text:p text:style-name="Text_20_body">Vous pouvez ensuite :</text:p>
      <text:list text:style-name="List_20_1" text:continue-numbering="false">
        <text:list-item>
          <text:p text:style-name="List_20_1_Content_First"> <text:span text:style-name="Strong_20_Emphasis">Vérifier la configuration</text:span> de votre widget, déjà posé dans votre page web, par le <text:a xlink:type="simple" xlink:href="https://wiki.website.analys-informatique.com/doku.php?id=wiki:integration_widget#formulaire" text:style-name="Internet_20_link" text:visited-style-name="Visited_20_Internet_20_Link">menu éditer</text:a></text:p>
        </text:list-item>
        <text:list-item>
          <text:p text:style-name="List_20_1_Content_Last"> <text:span text:style-name="Strong_20_Emphasis"><text:a xlink:type="simple" xlink:href="https://wiki.website.analys-informatique.com/doku.php?id=wiki:integration_widget#formulaire" text:style-name="Internet_20_link" text:visited-style-name="Visited_20_Internet_20_Link">Poser un nouveau widget</text:a></text:span>, afin d'y insérer ce contenu</text:p>
        </text:list-item>
      </text:list>
      <text:p text:style-name="Text_20_body"><text:line-break/><text:line-break/><text:line-break/></text:p>
      <text:h text:style-name="Heading_20_2" text:outline-level="2"><text:bookmark-start text:name="__RefHeading___contenus_generiques_partages_26"/><text:bookmark-start text:name="contenus_generiques_partages"/>Contenus génériques (partagés)<text:bookmark-end text:name="__RefHeading___contenus_generiques_partages_26"/><text:bookmark-end text:name="contenus_generiques_partages"/></text:h>
      <text:p text:style-name="Text_20_body">Par l'<text:span text:style-name="Strong_20_Emphasis">onglet Contenu → Contenu générique</text:span>, vous pouvez accéder à la <text:span text:style-name="Strong_20_Emphasis">liste des contenus génériques</text:span> existants.<text:line-break/><text:line-break/></text:p>
      <text:p text:style-name="Text_20_body"><text:line-break/><text:line-break/></text:p>
      <text:p text:style-name="Text_20_body">Les contenus génériques sont <text:span text:style-name="Strong_20_Emphasis">automatiquement partagés lors de leur création</text:span>. Cela vous permet de récupérer ce contenu pour
l’intégrer sur autant de pages que vous le souhaitez.<text:line-break/><text:line-break/>
<text:span text:style-name="underline">Avantage</text:span> : En utilisant cette méthode vous gagnerez du temps lorsque vous devrez apporter une modification à ce texte. En effet, pour les informations qui ne peuvent être intégrées dans le modèle de page mais qui sont pourtant présentes plusieurs fois sur votre site, les contenus génériques vous permettront de ne <text:span text:style-name="Strong_20_Emphasis">modifier qu’une seule fois ce contenu et il sera mis à jour automatiquement sur toutes les pages</text:span>.
Cas d'une instance multi-sites </text:p>
      <text:p text:style-name="Text_20_body">Suivant la configuration de votre instance multi-sites, il est possible de sélectionner les contenus génériques <text:span text:style-name="Strong_20_Emphasis">par site, à partir de la même instance</text:span> : </text:p>
      <text:p text:style-name="Text_20_body"><text:line-break/><text:line-break/></text:p>
      <text:h text:style-name="Heading_20_4" text:outline-level="4"><text:bookmark-start text:name="__RefHeading___creation_de_contenus_generiques_27"/><text:bookmark-start text:name="creation_de_contenus_generiques"/>Création de Contenus génériques<text:bookmark-end text:name="__RefHeading___creation_de_contenus_generiques_27"/><text:bookmark-end text:name="creation_de_contenus_generiques"/></text:h>
      <text:p text:style-name="Text_20_body">Dans la pages de contenu générique, cliquer sur le bouton vert <text:span text:style-name="Emphasis">Créer un élément de contenu</text:span> et compléter avec le contenu voulu :<text:line-break/>
<text:line-break/></text:p>
      <table:table table:style-name="Table">
        <table:table-column table:style-name="odt_auto_style_table_column_20_1"/>
        <table:table-column table:style-name="odt_auto_style_table_column_20_2"/>
        <table:table-row>
          <table:table-cell office:value-type="string" table:style-name="tablecell">
            <text:p text:style-name="tablealignleft"><text:line-break/><text:line-break/></text:p>
          </table:table-cell>
          <table:table-cell office:value-type="string" table:style-name="tablecell">
            <text:p text:style-name="tablealignleft"><text:line-break/>
Remplissez les champs demandés :<text:line-break/></text:p>
            <text:list text:style-name="List_20_1" text:continue-numbering="false">
              <text:list-item>
                <text:p text:style-name="List_20_1_Content_First"> Le <text:span text:style-name="Strong_20_Emphasis">titre</text:span> donné à votre contenu générique <text:span text:style-name="Strong_20_Emphasis">ne s’affichera pas sur votre site</text:span>. Il ne servira qu’à vous repérer lors de l’insertion des différents contenus dans vos pages.</text:p>
              </text:list-item>
              <text:list-item>
                <text:p text:style-name="List_20_1_Content"> L’éditeur de Sitefinity est semblable à un <text:span text:style-name="Strong_20_Emphasis">éditeur de texte classique comme Word</text:span>. Vous retrouvez les boutons d’actions classiques (mettre en gras, en italique…). En laissant votre souris sur un bouton, son action vous sera précisée dans une bulle d’information.</text:p>
              </text:list-item>
              <text:list-item>
                <text:p text:style-name="List_20_1_Content"> Si vous souhaitez <text:span text:style-name="Strong_20_Emphasis">insérer un lien</text:span> dans votre contenu :</text:p>
                <text:list text:style-name="List_20_1">
                  <text:list-item>
                    <text:p text:style-name="List_20_1_Content"> Sélectionnez le texte concerné  </text:p>
                  </text:list-item>
                  <text:list-item>
                    <text:p text:style-name="List_20_1_Content"> Cliquez sur l’icône « Lien ». </text:p>
                  </text:list-item>
                  <text:list-item>
                    <text:p text:style-name="List_20_1_Content"> Vous pouvez ensuite choisir si ce lien concerne une adresse web, une page de votre site ou bien une adresse email. </text:p>
                  </text:list-item>
                  <text:list-item>
                    <text:p text:style-name="List_20_1_Content_Last"> Renseignez les champs demandés puis validez.<text:line-break/><text:line-break/></text:p>
                  </text:list-item>
                </text:list>
              </text:list-item>
            </text:list>
            <text:p text:style-name="Text_20_body"><text:line-break/><text:line-break/>Cliquer sur <text:span text:style-name="Emphasis">Créer cet élément de contenu</text:span> pour valider </text:p>
          </table:table-cell>
        </table:table-row>
      </table:table>
      <text:p text:style-name="Text_20_body"><text:line-break/><text:line-break/><text:line-break/></text:p>
      <text:h text:style-name="Heading_20_4" text:outline-level="4"><text:bookmark-start text:name="__RefHeading___modification_d_un_contenu_generique_dans_les_pages_28"/><text:bookmark-start text:name="modification_d_un_contenu_generique_dans_les_pages"/>Modification d'un contenu générique dans les pages<text:bookmark-end text:name="__RefHeading___modification_d_un_contenu_generique_dans_les_pages_28"/><text:bookmark-end text:name="modification_d_un_contenu_generique_dans_les_pages"/></text:h>
      <text:p text:style-name="Text_20_body">Les contenus génériques peuvent être modifiés directement lors de l'édition des pages dans lesquels ils sont posés avec le widget le <text:a xlink:type="simple" xlink:href="https://wiki.website.analys-informatique.com/doku.php?id=wiki:integration_widget#bloc_de_contenu" text:style-name="Internet_20_link" text:visited-style-name="Visited_20_Internet_20_Link">bloc de contenu</text:a>. <text:line-break/><text:line-break/></text:p>
      <table:table table:style-name="Table">
        <table:table-column table:style-name="odt_auto_style_table_column_21_1"/>
        <table:table-column table:style-name="odt_auto_style_table_column_21_2"/>
        <table:table-row>
          <table:table-cell office:value-type="string" table:style-name="tablecell">
            <text:p text:style-name="tablealignleft"><text:line-break/><text:line-break/>Une fois le contenu générique créé, si vous ouvrez le <text:span text:style-name="Strong_20_Emphasis">menu “Editer” du widget bloc de contenu</text:span>, vous obtenez deux boutons spécifiques:</text:p>
            <text:list text:style-name="List_20_1" text:continue-numbering="false">
              <text:list-item>
                <text:p text:style-name="List_20_1_Content_First"> <text:span text:style-name="Strong_20_Emphasis">Modifier le contenu</text:span> : Dans ce cas, le contenu sera modifié <text:span text:style-name="Strong_20_Emphasis">partout où il a été placé</text:span> dans le site</text:p>
              </text:list-item>
              <text:list-item>
                <text:p text:style-name="List_20_1_Content_Last"> <text:span text:style-name="Strong_20_Emphasis">Arrêter le partage</text:span> : Le partage sera arrêté à cet endroit précis. Le bloc de contenu redevient alors un bloc de contenu normal et vous pouvez le modifier sans que cela impacte les autres pages où le contenu partagé est posé.</text:p>
              </text:list-item>
            </text:list>
          </table:table-cell>
          <table:table-cell office:value-type="string" table:style-name="tablecell"/>
        </table:table-row>
      </table:table>
      <text:p text:style-name="Text_20_body"><text:line-break/><text:line-break/><text:line-break/></text:p>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5:12</meta:creation-date>
    <dc:creator>Generated</dc:creator>
    <dc:date>2026-08-13T19::15:12</dc:date>
    <dc:language>en-US</dc:language>
    <meta:editing-cycles>1</meta:editing-cycles>
    <meta:editing-duration>PT0S</meta:editing-duration>
    <dc:title>wiki:gestion_des_contenus</dc:title>
  </office:meta>
</office:document-meta>
</file>