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6d330751b27090a8223a5bd9bef94c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gestion_des_cours"/>Date de création : 31/05/21<text:line-break/>
Date de Mise à Jour : 11/07/24</text:span></text:p>
      <text:p text:style-name="Horizontal_20_Line"/>
      <text:h text:style-name="Heading_20_1" text:outline-level="1"><text:bookmark-start text:name="__RefHeading___gestion_des_cours_1"/><text:bookmark-start text:name="gestion_des_cours"/>Gestion des cours<text:bookmark-end text:name="__RefHeading___gestion_des_cours_1"/><text:bookmark-end text:name="gestion_des_cours"/></text:h>
      <text:p text:style-name="Text_20_body"><text:line-break/></text:p>
      <text:p text:style-name="Text_20_body">L'onglet <text:span text:style-name="Emphasis">Gestion des cours</text:span> est une page dédiée à la <text:span text:style-name="Strong_20_Emphasis">création et à la gestion de vos cotations</text:span>.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a xlink:type="simple" xlink:href="https://wiki.website.analys-informatique.com/doku.php?id=wiki:video_cotations#gestion_des_cotations"><draw:frame draw:style-name="mediacenter" draw:name="0" text:anchor-type="paragraph" draw:z-index="0" svg:width="7.9375cm" style:rel-width="100%" svg:height="4.4519710578842cm" style:rel-height="scale"><draw:image xlink:href="Pictures/46d330751b27090a8223a5bd9bef94c4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website.analys-informatique.com/doku.php?id=wiki:video_cotations#gestion_des_cotations" text:style-name="Internet_20_link" text:visited-style-name="Visited_20_Internet_20_Link">Vidéo sur la gestion des cotations</text:a>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vos_cotations_2"/><text:bookmark-start text:name="vos_cotations"/>Vos cotations<text:bookmark-end text:name="__RefHeading___vos_cotations_2"/><text:bookmark-end text:name="vos_cotations"/></text:h>
      <text:p text:style-name="Text_20_body"><text:line-break/></text:p>
      <text:p text:style-name="Text_20_body"><text:line-break/><text:line-break/></text:p>
      <text:h text:style-name="Heading_20_3" text:outline-level="3"><text:bookmark-start text:name="__RefHeading___creation_d_un_nouveau_cours_3"/><text:bookmark-start text:name="creation_d_un_nouveau_cours"/>Création d'un nouveau cours<text:bookmark-end text:name="__RefHeading___creation_d_un_nouveau_cours_3"/><text:bookmark-end text:name="creation_d_un_nouveau_cours"/></text:h>
      <text:p text:style-name="Text_20_body">Ce module vous permet de réaliser une <text:span text:style-name="Strong_20_Emphasis">cotation sur un ou plusieurs marchés différents sous un ou plusieurs types de contrats</text:span>.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text:span text:style-name="Strong_20_Emphasis">Pour chaque cotation vous devez alors saisir les informations de </text:span> :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Marché</text:span></text:span> </text:p>
              </text:list-item>
              <text:list-item>
                <text:p text:style-name="List_20_1_Content"> <text:span text:style-name=""><text:span text:style-name="Strong_20_Emphasis">Produit</text:span></text:span> : Céréale concernée</text:p>
              </text:list-item>
              <text:list-item>
                <text:p text:style-name="List_20_1_Content"> <text:span text:style-name=""><text:span text:style-name="Strong_20_Emphasis">Type de contrat</text:span></text:span></text:p>
              </text:list-item>
              <text:list-item>
                <text:p text:style-name="List_20_1_Content"> <text:span text:style-name=""><text:span text:style-name="Strong_20_Emphasis">Début Affichage… Fin Affichage…</text:span></text:span> : Dates de début et de fin d’affichage de la cotation<text:line-break/>Les dates d'affichage peuvent être utiles pour <text:span text:style-name="Strong_20_Emphasis">désactiver temporairement les cotations</text:span> lorsque le marché devient volatile.<text:line-break/>Dans ce cas on change la <text:span text:style-name="Strong_20_Emphasis">date de fin d'affichage</text:span> pour que les <text:span text:style-name="Strong_20_Emphasis">cotations ne s'affichent plus</text:span>, sans pour autant supprimer le widget. Il sera possible de remodifier les dates lorsqu'on souhaitera les faire réapparaitre.<text:line-break/></text:p>
              </text:list-item>
              <text:list-item>
                <text:p text:style-name="List_20_1_Content"> <text:span text:style-name=""><text:span text:style-name="Strong_20_Emphasis">Echéance</text:span></text:span> : Date d’échéance de la cotation<text:line-break/></text:p>
              </text:list-item>
              <text:list-item>
                <text:p text:style-name="List_20_1_Content_Last"> <text:span text:style-name=""><text:span text:style-name="Strong_20_Emphasis">Début Livraison… Fin Livraison…</text:span> (optionnel)</text:span> : Dates de début et de fin de livraison prévue<text:line-break/></text:p>
              </text:list-item>
            </text:list>
            <text:p text:style-name="Text_20_body"><text:span text:style-name="Strong_20_Emphasis">Vous pouvez alors en saisir le prix directement ou bien faire appel à une formule de calcul qui réalisera automatiquement la mise à jour de vos cotations en fonction de la base choisie et des valeurs des paramètres saisis.</text:span></text:p>
            <text:list text:style-name="List_20_1" text:continue-numbering="false">
              <text:list-item>
                <text:p text:style-name="List_20_1_Content_First"> <text:span text:style-name=""><text:span text:style-name="Strong_20_Emphasis">Prix cours</text:span></text:span> : Prix calculé manuellement et renseigné directement.</text:p>
              </text:list-item>
              <text:list-item>
                <text:p text:style-name="List_20_1_Content_Last"> <text:span text:style-name=""><text:span text:style-name="Strong_20_Emphasis">Formule</text:span></text:span> : Par ex <text:line-break/></text:p>
              </text:list-item>
            </text:list>
          </table:table-cell>
        </table:table-row>
      </table:table>
      <text:p text:style-name="Text_20_body"><text:line-break/><text:line-break/></text:p>
      <text:p text:style-name="Text_20_body">Ce module est <text:span text:style-name="Strong_20_Emphasis">configurable à tous les niveaux</text:span> aussi bien en terme de type de contrats, liste de produits ou paramètres de la formule. N’hésitez pas à contacter Analys sur le sujet.<text:line-break/><text:line-break/>
Nous pouvons aussi mettre en place la <text:span text:style-name="Strong_20_Emphasis">génération d’un ou plusieurs documents PDF de cotations</text:span> que vous pouvez directement
diffuser à une liste de destinataire (coût d’email à prévoir) ou bien seulement générer les ou les documents pour ensuite les diffuser vous-mêmes.<text:line-break/><text:line-break/><text:line-break/></text:p>
      <text:h text:style-name="Heading_20_3" text:outline-level="3"><text:bookmark-start text:name="__RefHeading___envoi_des_cours_aux_tcs_4"/><text:bookmark-start text:name="envoi_des_cours_aux_tcs"/>Envoi des cours aux TCs<text:bookmark-end text:name="__RefHeading___envoi_des_cours_aux_tcs_4"/><text:bookmark-end text:name="envoi_des_cours_aux_tcs"/></text:h>
      <text:p text:style-name="Text_20_body"><text:line-break/>Depuis la page <text:span text:style-name="Emphasis">Gestion des cours/Vos cotations</text:span>, vous pouvez envoyer les cotations, aux TCs :<text:line-break/><text:line-break/></text:p>
      <text:list text:style-name="Numbering_20_1" text:continue-numbering="false">
        <text:list-item>
          <text:p text:style-name="Numbering_20_1_Content_First"> <text:span text:style-name="Strong_20_Emphasis">Générer le fichier pdf</text:span> : Cliquer sur <text:span text:style-name="Emphasis">Générer pdf</text:span>. Le lien pour accéder au document apparait alors en dessous.<text:line-break/><text:line-break/></text:p>
          <text:p text:style-name="Text_20_body"><text:line-break/><text:line-break/></text:p>
        </text:list-item>
        <text:list-item>
          <text:p text:style-name="Numbering_20_1_Content"> <text:span text:style-name="Strong_20_Emphasis">Renseigner les destinataires</text:span> dans le champs suivant : <text:line-break/><text:line-break/></text:p>
          <text:p text:style-name="Text_20_body"><text:line-break/><text:line-break/></text:p>
        </text:list-item>
        <text:list-item>
          <text:p text:style-name="Numbering_20_1_Content_Last"> Cliquer sur <text:span text:style-name="Strong_20_Emphasis"><text:span text:style-name="Emphasis">Envoyer aux destinataires ci-dessus</text:span></text:span> </text:p>
        </text:list-item>
      </text:list>
      <text:p text:style-name="Text_20_body"><text:line-break/><text:line-break/></text:p>
      <text:p text:style-name="Text_20_body">Il est possible de modifier le texte du message envoyé dans l'onglet <text:a xlink:type="simple" xlink:href="https://wiki.website.analys-informatique.com/doku.php?id=wiki:marketing#emails_transactionnels" text:style-name="Internet_20_link" text:visited-style-name="Visited_20_Internet_20_Link">Conception/Modèles Email</text:a>
<text:line-break/><text:line-break/><text:line-break/></text:p>
      <text:h text:style-name="Heading_20_1" text:outline-level="1"><text:bookmark-start text:name="__RefHeading___recapitulatif_alertes_cotations_5"/><text:bookmark-start text:name="recapitulatif_alertes_cotations"/>Récapitulatif Alertes cotations<text:bookmark-end text:name="__RefHeading___recapitulatif_alertes_cotations_5"/><text:bookmark-end text:name="recapitulatif_alertes_cotations"/></text:h>
      <text:p text:style-name="Text_20_body">Le récapitulatif des alertes cotations est une page informative qui regroupe le positionnement des agriculteurs sur les alertes :<text:line-break/><text:line-break/></text:p>
      <text:p text:style-name="Text_20_body"><text:line-break/><text:line-break/><text:line-break/></text:p>
      <text:h text:style-name="Heading_20_1" text:outline-level="1"><text:bookmark-start text:name="__RefHeading___demandes_de_contrats_6"/><text:bookmark-start text:name="demandes_de_contrats"/>Demandes de contrats<text:bookmark-end text:name="__RefHeading___demandes_de_contrats_6"/><text:bookmark-end text:name="demandes_de_contrats"/></text:h>
      <text:p text:style-name="Text_20_body"><text:span text:style-name="Strong_20_Emphasis"><text:span text:style-name="underline">Dans l'extranet</text:span></text:span>, le module de souscription de contrats en ligne permet à vos agriculteurs connectés de souscrire aux <text:span text:style-name="Strong_20_Emphasis">différentes offres de contrats</text:span> que vous souhaitez leur mettre à disposition. La configuration de ces différentes offres nécessite une intervention de notre part. Tout type d'offre peut être configurer, les éléments ci-dessous n'étant que des exemples.<text:line-break/><text:line-break/></text:p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column table:style-name="odt_auto_style_table_column_3_3"/>
        <table:table-row>
          <table:table-cell office:value-type="string" table:style-name="tablecell">
            <text:p text:style-name="tablealignleft"><text:span text:style-name="Strong_20_Emphasis">Prix du jour marché physique</text:span></text:p>
            <text:p text:style-name="Text_20_body"><text:span text:style-name="Emphasis">Contrat réalisé avant la moisson, sur tout ou partie de la production</text:span>Cliquer sur le <text:span text:style-name="Strong_20_Emphasis">bouton +</text:span> puis :</text:p>
            <text:list text:style-name="List_20_1" text:continue-numbering="false">
              <text:list-item>
                <text:p text:style-name="List_20_1_Content_First"> Sélectionner le <text:span text:style-name="Strong_20_Emphasis">produit</text:span>.</text:p>
              </text:list-item>
              <text:list-item>
                <text:p text:style-name="List_20_1_Content"> Affichage des différentes échéances de vente possibles. A la <text:span text:style-name="Strong_20_Emphasis">sélection de l'échéance</text:span>, le prix défini est indiqué.</text:p>
              </text:list-item>
              <text:list-item>
                <text:p text:style-name="List_20_1_Content_Last"> Reste à <text:span text:style-name="Strong_20_Emphasis">renseigner la quantité</text:span> sur laquelle l'agriculteur s'engage. </text:p>
              </text:list-item>
            </text:list>
            <text:p text:style-name="Text_20_body"><text:line-break/></text:p>
          </table:table-cell>
          <table:table-cell office:value-type="string" table:style-name="tablecell">
            <text:p text:style-name="tablealignleft"><text:span text:style-name="Strong_20_Emphasis">Vente de marchandise en dépôt</text:span></text:p>
            <text:p text:style-name="Text_20_body"><text:span text:style-name="Emphasis">Contrat réalisé après la moisson, sur tout ou partie de la marchandise déjà en dépôt</text:span>Cliquer sur le <text:span text:style-name="Strong_20_Emphasis">bouton +</text:span> puis :</text:p>
            <text:list text:style-name="List_20_1" text:continue-numbering="false">
              <text:list-item>
                <text:p text:style-name="List_20_1_Content_First"> Sélectionner le <text:span text:style-name="Strong_20_Emphasis">produit</text:span>.</text:p>
              </text:list-item>
              <text:list-item>
                <text:p text:style-name="List_20_1_Content"> Affichage des différentes échéances de vente possibles. A la <text:span text:style-name="Strong_20_Emphasis">sélection de l'échéance</text:span>, le prix défini est indiqué.</text:p>
              </text:list-item>
              <text:list-item>
                <text:p text:style-name="List_20_1_Content_Last"> Reste à <text:span text:style-name="Strong_20_Emphasis">renseigner la quantité</text:span> sur laquelle l'agriculteur s'engage.</text:p>
              </text:list-item>
            </text:list>
            <text:p text:style-name="Text_20_body">Un contrôle peut être réalisé avec Atys pour vérifier que la quantité renseignée est bien inférieure ou égale à la quantité mise en dépôt <text:line-break/></text:p>
          </table:table-cell>
          <table:table-cell office:value-type="string" table:style-name="tablecell">
            <text:p text:style-name="tablealignleft"><text:span text:style-name="Strong_20_Emphasis">Contrat à prix d'objectif</text:span></text:p>
            <text:p text:style-name="Text_20_body"><text:span text:style-name="Emphasis">Contrat réalisé avant la moisson, sur tout ou partie de la production. Un prix d'objectif est défini par l'agriculteur, pour déclencher la vente.</text:span>Cliquer sur le <text:span text:style-name="Strong_20_Emphasis">bouton +</text:span> puis :</text:p>
            <text:list text:style-name="List_20_1" text:continue-numbering="false">
              <text:list-item>
                <text:p text:style-name="List_20_1_Content_First"> Sélectionner le <text:span text:style-name="Strong_20_Emphasis">produit</text:span>.</text:p>
              </text:list-item>
              <text:list-item>
                <text:p text:style-name="List_20_1_Content"> Affichage des différentes échéances de vente possibles. A la <text:span text:style-name="Strong_20_Emphasis">sélection de l'échéance</text:span>, le prix du jour marché physique est indiqué à titre indicatif.</text:p>
              </text:list-item>
              <text:list-item>
                <text:p text:style-name="List_20_1_Content"> Reste à renseigner :</text:p>
                <text:list text:style-name="List_20_1">
                  <text:list-item>
                    <text:p text:style-name="List_20_1_Content">  <text:span text:style-name="Strong_20_Emphasis">la quantité</text:span> sur laquelle l'agriculteur s'engage.</text:p>
                  </text:list-item>
                  <text:list-item>
                    <text:p text:style-name="List_20_1_Content_Last"> L'<text:span text:style-name="Strong_20_Emphasis">objectif</text:span> auquel il accepte de vendre <text:line-break/></text:p>
                  </text:list-item>
                </text:list>
              </text:list-item>
            </text:list>
            <text:p text:style-name="Text_20_body">L'agriculteur peut créer une <text:a xlink:type="simple" xlink:href="#__RefHeading___recapitulatif_alertes_cotations_5" text:style-name="Local_20_link" text:visited-style-name="Visited_20_Local_20_Link">alerte cotation</text:a> s'il le souhaite <text:line-break/><text:line-break/>
A la validation, un <text:span text:style-name="Strong_20_Emphasis">contrat d'objectif est généré dans Atys</text:span>, qui se transformera en contrat d'achat dès que l'objectif sera atteint.<text:line-break/>Si l'<text:span text:style-name="Strong_20_Emphasis">objectif n'est jamais atteint</text:span>, selon votre souhait, le contrat est alors <text:span text:style-name="Strong_20_Emphasis">annulé</text:span> ou bien <text:span text:style-name="Strong_20_Emphasis">transformé en contrat d'achat au prix du dernier jour de l'échéance</text:span>.</text:p>
          </table:table-cell>
        </table:table-row>
      </table:table>
      <text:p text:style-name="Text_20_body"><text:line-break/><text:line-break/><text:line-break/><text:line-break/>
Lorsqu’un agriculteur saisit une demande de contrat sur l’extranet celle-ci est visible dans l’<text:span text:style-name="Strong_20_Emphasis"><text:span text:style-name="underline">outil d’administration du site</text:span></text:span> sur l’écran ci-dessous :<text:line-break/><text:line-break/></text:p>
      <text:p text:style-name="Text_20_body"><text:line-break/><text:line-break/></text:p>
      <text:p text:style-name="Text_20_body">Sur cet écran vous pouvez voir toutes les demandes de vos agriculteurs et les accepter ou les refuser.<text:line-break/></text:p>
      <text:list text:style-name="List_20_1" text:continue-numbering="false">
        <text:list-item>
          <text:p text:style-name="List_20_1_Content_First"> Si vous <text:span text:style-name="Strong_20_Emphasis">refusez la demande</text:span> de contrat, l’agriculteur en est informé par un mail de refus et pourra alors la modifier et vous la soumettre à nouveau.</text:p>
        </text:list-item>
        <text:list-item>
          <text:p text:style-name="List_20_1_Content_Last"> Si vous <text:span text:style-name="Strong_20_Emphasis">acceptez la demande</text:span> de contrat, l’agriculteur en est informé par email et la <text:span text:style-name="Strong_20_Emphasis">pièce de contrat est généré automatiquement dans Atys</text:span> si vous le souhaitez.<text:line-break/><text:line-break/></text:p>
        </text:list-item>
      </text:list>
      <text:p text:style-name="Text_20_body">Ce module de souscription de contrats présente de <text:span text:style-name="Strong_20_Emphasis">nombreux paramétrages</text:span> complexes auxquels vous n’avez pas accès, n’hésitez pas à nous contacter pour de plus amples informations.<text:line-break/><text:line-break/>
Vous avez la possibilité de déterminer, entre autre, avec Analys :</text:p>
      <text:list text:style-name="List_20_1" text:continue-numbering="false">
        <text:list-item>
          <text:p text:style-name="List_20_1_Content_First"> <text:span text:style-name="Strong_20_Emphasis">Quel type de contrat est modifiable</text:span> dans les demandes en cours.</text:p>
        </text:list-item>
        <text:list-item>
          <text:p text:style-name="List_20_1_Content_Last"> <text:span text:style-name="Strong_20_Emphasis">Jusqu'à quand</text:span> il est modifiable par rapport à l'échéance.</text:p>
        </text:list-item>
      </text:list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5:14</meta:creation-date>
    <dc:creator>Generated</dc:creator>
    <dc:date>2026-08-13T19::15:14</dc:date>
    <dc:language>en-US</dc:language>
    <meta:editing-cycles>1</meta:editing-cycles>
    <meta:editing-duration>PT0S</meta:editing-duration>
    <dc:title>wiki:gestion_des_cours</dc:title>
  </office:meta>
</office:document-meta>
</file>