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5352794c3bd38edb114543c8195eb18.jpg"/>
  <manifest:file-entry manifest:media-type="image/jpeg" manifest:full-path="Pictures/ff8636b1965a10677efb15229e065f3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name="Table1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integration_widget"/>Date de création : 10/05/21<text:line-break/>
Date de Mise à Jour : 27/03/24</text:span></text:p>
      <text:p text:style-name="Horizontal_20_Line"/>
      <text:h text:style-name="Heading_20_1" text:outline-level="1"><text:bookmark-start text:name="__RefHeading___integration_des_contenus_dans_une_page_1"/><text:bookmark-start text:name="integration_des_contenus_dans_une_page"/>Intégration des contenus dans une page<text:bookmark-end text:name="__RefHeading___integration_des_contenus_dans_une_page_1"/><text:bookmark-end text:name="integration_des_contenus_dans_une_page"/></text:h>
      <text:p text:style-name="Text_20_body"><text:line-break/><text:line-break/></text:p>
      <text:p text:style-name="Text_20_body">Certaines widgets de contenu peuvent être intégrés, ainsi que leur contenu, directement lors du remplissage des pages de votre site.<text:line-break/><text:line-break/>Une fois votre page créée, vous pouvez, via l'<text:span text:style-name="Strong_20_Emphasis">onglet <text:span text:style-name="Emphasis">Contenu</text:span> de votre page à compléter</text:span>, vous avez la possibilité d'intégrer les différents types de contenu par un glisser-déposer.<text:line-break/>Les principaux contenus utiles sont <text:span text:style-name="Strong_20_Emphasis">classés dans la catégorie <text:span text:style-name="Emphasis">Favoris</text:span></text:span>. <text:line-break/><text:line-break/><text:line-break/><text:line-break/></text:p>
      <text:p text:style-name="Text_20_body"><text:line-break/><text:line-break/></text:p>
      <text:h text:style-name="Heading_20_1" text:outline-level="1"><text:bookmark-start text:name="__RefHeading___bloc_de_contenu_2"/><text:bookmark-start text:name="bloc_de_contenu"/>Bloc de contenu<text:bookmark-end text:name="__RefHeading___bloc_de_contenu_2"/><text:bookmark-end text:name="bloc_de_contenu"/></text:h>
      <text:p text:style-name="Text_20_body">Pour <text:span text:style-name="Strong_20_Emphasis">insérer du texte</text:span> sur votre site internet, vous pouvez utiliser la <text:span text:style-name="Strong_20_Emphasis">widget « Bloc de contenu »</text:span>.<text:line-break/>Par un glisser/déposer, vous pouvez intégrer la widget à l'endroit voulu dans la page, puis cliquer, soit sur <text:span text:style-name="Emphasis">Editer</text:span>, soit sur <text:span text:style-name="Emphasis">Entrer le contenu</text:span> afin de renseigner le texte.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a xlink:type="simple" xlink:href="https://wiki.website.analys-informatique.com/doku.php?id=wiki:videos_contenu_des_pages#les_blocs_de_contenus"><draw:frame draw:style-name="medialeft" draw:name="0" text:anchor-type="paragraph" draw:z-index="0" svg:width="7.9375cm" style:rel-width="100%" svg:height="4.4519710578842cm" style:rel-height="scale"><draw:image xlink:href="Pictures/65352794c3bd38edb114543c8195eb18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website.analys-informatique.com/doku.php?id=wiki:videos_contenu_des_pages#les_blocs_de_contenus" text:style-name="Internet_20_link" text:visited-style-name="Visited_20_Internet_20_Link">Vidéo tuto sur l'utilisation des blocs de contenu</text:a></text:p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L’éditeur de Sitefinity est semblable à un <text:span text:style-name="Strong_20_Emphasis">éditeur de texte classique comme Word</text:span>. Vous retrouvez les boutons d’actions classiques (mettre en gras, en italique…). En laissant votre souris sur un bouton, son action vous sera précisée dans une bulle d’information.<text:line-break/><text:line-break/><text:line-break/>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Si vous souhaitez <text:span text:style-name="Strong_20_Emphasis">insérer un lien</text:span> dans votre contenu :</text:p>
                <text:list text:style-name="List_20_1">
                  <text:list-item>
                    <text:p text:style-name="List_20_1_Content"> Sélectionnez le texte concerné  </text:p>
                  </text:list-item>
                  <text:list-item>
                    <text:p text:style-name="List_20_1_Content"> Cliquez sur l’icône « Lien ». </text:p>
                  </text:list-item>
                  <text:list-item>
                    <text:p text:style-name="List_20_1_Content"> Vous pouvez ensuite choisir si ce lien concerne une adresse web, une page de votre site ou bien une adresse email. </text:p>
                  </text:list-item>
                  <text:list-item>
                    <text:p text:style-name="List_20_1_Content"> Renseignez les champs demandés puis validez.<text:line-break/><text:line-break/></text:p>
                  </text:list-item>
                </text:list>
              </text:list-item>
              <text:list-item>
                <text:p text:style-name="List_20_1_Content_Last"> Lorsque vous souhaitez <text:span text:style-name="Strong_20_Emphasis">faire appel à un <text:a xlink:type="simple" xlink:href="https://wiki.website.analys-informatique.com/doku.php?id=wiki:gestion_des_contenus#contenus_generiques_partages" text:style-name="Internet_20_link" text:visited-style-name="Visited_20_Internet_20_Link">contenu générique</text:a></text:span>, cliquez sur <text:span text:style-name="Emphasis">Sélectionner à partir du contenu partagé existant</text:span> puis choisissez le contenu voulu grâce à son titre.<text:line-break/><text:line-break/>Il est également possible de <text:span text:style-name="Strong_20_Emphasis">créer un contenu dans une page puis de le transformer en contenu générique</text:span>. Pour cela, il faut cliquer sur le bouton <text:span text:style-name="Emphasis">Partager ce contenu</text:span>, choisir un titre pour ce contenu puis valider. Vous retrouverez alors ce nouveau contenu partagé dans la liste des contenus génériques.</text:p>
              </text:list-item>
            </text:list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image_3"/><text:bookmark-start text:name="image"/>Image<text:bookmark-end text:name="__RefHeading___image_3"/><text:bookmark-end text:name="image"/></text:h>
      <text:list text:style-name="List_20_1" text:continue-numbering="false">
        <text:list-item>
          <text:p text:style-name="List_20_1_Content_First"> Pour insérer une image dans une page de votre site, il vous suffit de <text:span text:style-name="Strong_20_Emphasis">glisser le widget <text:span text:style-name="Emphasis">Image</text:span> dans la zone du layout</text:span> où vous souhaitez positionner votre image.<text:line-break/><text:line-break/></text:p>
        </text:list-item>
        <text:list-item>
          <text:p text:style-name="List_20_1_Content_Last"> Cliquez ensuite sur <text:span text:style-name="Emphasis">Éditer</text:span> ou sur <text:span text:style-name="Emphasis">Sélectionnez une image</text:span> :<text:line-break/><text:line-break/><text:line-break/></text:p>
        </text:list-item>
      </text:list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Dans l'onglet <text:span text:style-name="Emphasis">Image</text:span>, vous pouvez <text:span text:style-name="Strong_20_Emphasis">choisir l’image que vous souhaitez intégrer</text:span> dans votre page en la sélectionnant dans une <text:span text:style-name="Strong_20_Emphasis">bibliothèque</text:span> ou bien en <text:span text:style-name="Strong_20_Emphasis">la transférant directement</text:span>.<text:line-break/><text:line-break/></text:p>
          </table:table-cell>
          <table:table-cell office:value-type="string" table:style-name="tablecell">
            <text:p text:style-name="tablealignleft">Dans l'onglet <text:span text:style-name="Emphasis">Paramètres</text:span>, vous avez la possibilité de <text:span text:style-name="Strong_20_Emphasis">choisir une taille pour l’image importée</text:span>. Si vous avez définie des dimensions pour la bibliothèque dans laquelle l’image est importée, vous n’avez pas besoin de spécifier une taille.<text:line-break/><text:line-break/></text:p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draw:a xlink:type="simple" xlink:href="https://wiki.website.analys-informatique.com/doku.php?id=wiki:videos_contenu_des_pages#les_images"><draw:frame draw:style-name="mediacenter" draw:name="1" text:anchor-type="paragraph" draw:z-index="1" svg:width="7.9375cm" style:rel-width="100%" svg:height="4.4396186440678cm" style:rel-height="scale"><draw:image xlink:href="Pictures/ff8636b1965a10677efb15229e065f35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website.analys-informatique.com/doku.php?id=wiki:videos_contenu_des_pages#les_images" text:style-name="Internet_20_link" text:visited-style-name="Visited_20_Internet_20_Link">Vidéo tuto sur la gestion des images</text:a>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video_youtube_4"/><text:bookmark-start text:name="video_youtube"/>Vidéo Youtube<text:bookmark-end text:name="__RefHeading___video_youtube_4"/><text:bookmark-end text:name="video_youtube"/></text:h>
      <text:p text:style-name="Text_20_body">Pour vous permettre d’<text:span text:style-name="Strong_20_Emphasis">insérer des vidéos</text:span> sur votre site, vous pouvez utiliser le widget <text:span text:style-name="Emphasis">Vidéo Youtube</text:span>. La démarche à suivre est la suivante:</text:p>
      <text:list text:style-name="List_20_1" text:continue-numbering="false">
        <text:list-item>
          <text:p text:style-name="List_20_1_Content_First"> Dans un premier temps, à partir de votre vidéo sur Youtube, <text:span text:style-name="Strong_20_Emphasis">récupérer le code qu'il faudra renseigner  dans la widget</text:span> : </text:p>
          <text:list text:style-name="List_20_1">
            <text:list-item>
              <text:p text:style-name="List_20_1_Content"> Cliquer sur <text:span text:style-name="Emphasis">Partager</text:span> <text:line-break/></text:p>
            </text:list-item>
            <text:list-item>
              <text:p text:style-name="List_20_1_Content"> Puis sur intégrer<text:line-break/></text:p>
            </text:list-item>
            <text:list-item>
              <text:p text:style-name="List_20_1_Content"> Sélectionner le code et le copier<text:line-break/></text:p>
              <text:p text:style-name="Text_20_body"><text:line-break/><text:line-break/></text:p>
            </text:list-item>
          </text:list>
        </text:list-item>
        <text:list-item>
          <text:p text:style-name="List_20_1_Content"> Dans un second temps, <text:span text:style-name="Strong_20_Emphasis">glisser le widget</text:span> dans le layout approprié.</text:p>
        </text:list-item>
        <text:list-item>
          <text:p text:style-name="List_20_1_Content_Last"> Cliquer sur <text:span text:style-name="Emphasis">Editer</text:span> et <text:span text:style-name="Strong_20_Emphasis">coller le code précédent</text:span> dans le bloc <text:span text:style-name="Emphasis">EnbedCode</text:span>.<text:line-break/>Possibilité de choisir si la vidéo démarre automatiquement en cliquant sur <text:span text:style-name="Emphasis">Autoplay</text:span> si nécessaire. <text:line-break/></text:p>
        </text:list-item>
      </text:list>
      <text:p text:style-name="Text_20_body"><text:line-break/><text:line-break/><text:line-break/></text:p>
      <text:h text:style-name="Heading_20_1" text:outline-level="1"><text:bookmark-start text:name="__RefHeading___formulaire_5"/><text:bookmark-start text:name="formulaire"/>Formulaire<text:bookmark-end text:name="__RefHeading___formulaire_5"/><text:bookmark-end text:name="formulaire"/></text:h>
      <text:p text:style-name="Text_20_body">Pour <text:span text:style-name="Strong_20_Emphasis">insérer un <text:a xlink:type="simple" xlink:href="https://wiki.website.analys-informatique.com/doku.php?id=wiki:gestion_des_contenus#formulaires" text:style-name="Internet_20_link" text:visited-style-name="Visited_20_Internet_20_Link">formulaire que vous avez créé</text:a></text:span> dans l’une des pages de votre site internet, il vous suffit de :</text:p>
      <text:list text:style-name="List_20_1" text:continue-numbering="false">
        <text:list-item>
          <text:p text:style-name="List_20_1_Content_First"> <text:span text:style-name="Strong_20_Emphasis">Sélectionner le widget</text:span> <text:span text:style-name="Emphasis">Formulaire</text:span>  </text:p>
        </text:list-item>
        <text:list-item>
          <text:p text:style-name="List_20_1_Content"> <text:span text:style-name="Strong_20_Emphasis">Glisser le widget dans la zone du layout</text:span> où vous souhaitez le positionner.</text:p>
        </text:list-item>
        <text:list-item>
          <text:p text:style-name="List_20_1_Content_Last"> Cliquez ensuite sur <text:span text:style-name="Strong_20_Emphasis"><text:span text:style-name="Emphasis">Éditer</text:span></text:span>.<text:line-break/><text:line-break/></text:p>
        </text:list-item>
      </text:list>
      <text:list text:style-name="List_20_1" text:continue-numbering="false">
        <text:list-item>
          <text:p text:style-name="List_20_1_Content_First"> Dans l'onglet <text:span text:style-name="Emphasis">Formulaire</text:span> », vous pouvez sélectionner le formulaire à insérer dans la liste des formulaires existants, en vous aidant de la recherche si besoin. <text:line-break/><text:line-break/></text:p>
          <text:p text:style-name="Text_20_body"><text:line-break/><text:line-break/></text:p>
        </text:list-item>
        <text:list-item>
          <text:p text:style-name="List_20_1_Content_Last"> Dans la section <text:span text:style-name="Emphasis">Paramètres</text:span>, vous pourrez paramétrer les options de confirmation.<text:line-break/><text:line-break/></text:p>
        </text:list-item>
      </text:list>
      <text:p text:style-name="Text_20_body"><text:line-break/><text:line-break/></text:p>
      <text:h text:style-name="Heading_20_1" text:outline-level="1"><text:bookmark-start text:name="__RefHeading___news_6"/><text:bookmark-start text:name="news"/>News<text:bookmark-end text:name="__RefHeading___news_6"/><text:bookmark-end text:name="news"/></text:h>
      <text:p text:style-name="Text_20_body">Pour insérer une <text:span text:style-name="Strong_20_Emphasis"><text:a xlink:type="simple" xlink:href="https://wiki.website.analys-informatique.com/doku.php?id=wiki:gestion_des_contenus#news" text:style-name="Internet_20_link" text:visited-style-name="Visited_20_Internet_20_Link">news (actualité) que vous avez créée</text:a></text:span> dans l’une des pages de votre site interne, il vous suffit de</text:p>
      <text:list text:style-name="List_20_1" text:continue-numbering="false">
        <text:list-item>
          <text:p text:style-name="List_20_1_Content_First"> <text:span text:style-name="Strong_20_Emphasis">Glisser le widget <text:span text:style-name="Emphasis">News</text:span></text:span> dans la zone voulue. </text:p>
        </text:list-item>
        <text:list-item>
          <text:p text:style-name="List_20_1_Content"> Cliquez ensuite sur <text:span text:style-name="Strong_20_Emphasis"><text:span text:style-name="Emphasis">Éditer</text:span></text:span>. </text:p>
          <text:list text:style-name="List_20_1">
            <text:list-item>
              <text:p text:style-name="List_20_1_Content"> Vous pouvez ensuite <text:span text:style-name="Strong_20_Emphasis">paramétrer le widget</text:span> comme vous le souhaitez en sélectionnant seulement une certaine catégorie d’actualités, par exemple :<text:line-break/><text:line-break/></text:p>
              <text:p text:style-name="Text_20_body"><text:line-break/><text:line-break/></text:p>
            </text:list-item>
            <text:list-item>
              <text:p text:style-name="List_20_1_Content"> Vous devez également <text:span text:style-name="Strong_20_Emphasis">choisir le modèle de template</text:span>, qu'Analys Informatique aura créé pour vous, dans la partie <text:span text:style-name="Emphasis">List setting</text:span>. En général il existe un template pour les actualités publiques et un autre pour les actualités extranet.<text:line-break/><text:line-break/></text:p>
              <text:p text:style-name="Text_20_body"><text:line-break/><text:line-break/></text:p>
            </text:list-item>
            <text:list-item>
              <text:p text:style-name="List_20_1_Content"> Dans la partie <text:span text:style-name="Emphasis">Single item settings</text:span>, il faut que vous définissiez la page à sélectionner pour l’ouverture d’un élément d’actualités. Il s'agit généralement de la page appelée <text:span text:style-name="Emphasis">Actualités</text:span> dans votre arborescence. Cette page sert à afficher le détail d’une actualité. Elle contient un widget <text:span text:style-name="Emphasis">News</text:span> déjà configuré par Analys Informatique. En effet, dans la partie <text:span text:style-name="Emphasis">Single item settings</text:span> un <text:span text:style-name="Strong_20_Emphasis">modèle de widget y est déjà sélectionné</text:span>.<text:line-break/><text:line-break/></text:p>
              <text:p text:style-name="LastListParagraph_Text_20_body"><text:line-break/><text:line-break/></text:p>
            </text:list-item>
          </text:list>
        </text:list-item>
      </text:list>
      <text:p text:style-name="Text_20_body"><text:line-break/><text:line-break/></text:p>
      <text:h text:style-name="Heading_20_1" text:outline-level="1"><text:bookmark-start text:name="__RefHeading___liste_de_documents_7"/><text:bookmark-start text:name="liste_de_documents"/>Liste de documents<text:bookmark-end text:name="__RefHeading___liste_de_documents_7"/><text:bookmark-end text:name="liste_de_documents"/></text:h>
      <text:p text:style-name="Text_20_body">Pour <text:span text:style-name="Strong_20_Emphasis">insérer plusieurs liens vers plusieurs documents</text:span> dans une page de votre site, il vous suffit de</text:p>
      <text:list text:style-name="List_20_1" text:continue-numbering="false">
        <text:list-item>
          <text:p text:style-name="List_20_1_Content_First"> <text:span text:style-name="Strong_20_Emphasis">Glisser le widget</text:span> <text:span text:style-name="Emphasis">Liste de documents</text:span> (ou télécharger la liste) dans la zone du layout où vous souhaitez positionner votre liste.</text:p>
        </text:list-item>
        <text:list-item>
          <text:p text:style-name="List_20_1_Content"> Cliquez ensuite sur <text:span text:style-name="Strong_20_Emphasis">« Éditer »</text:span>.</text:p>
          <text:list text:style-name="List_20_1">
            <text:list-item>
              <text:p text:style-name="List_20_1_Content"> Dans l'onglet <text:span text:style-name="Emphasis">Documents &amp; fichiers</text:span>, <text:span text:style-name="Strong_20_Emphasis">choisir les documents à publier</text:span> à partir des <text:a xlink:type="simple" xlink:href="https://wiki.website.analys-informatique.com/doku.php?id=wiki:gestion_des_contenus#documents_et_fichiers" text:style-name="Internet_20_link" text:visited-style-name="Visited_20_Internet_20_Link">bibliothèques déjà créées</text:a> :<text:line-break/><text:line-break/></text:p>
              <text:p text:style-name="Text_20_body"><text:line-break/><text:line-break/></text:p>
            </text:list-item>
            <text:list-item>
              <text:p text:style-name="List_20_1_Content"> Dans l'onglet <text:span text:style-name="Emphasis">Paramètres</text:span>, <text:span text:style-name="Strong_20_Emphasis">choisir la présentation</text:span> voulue:<text:line-break/><text:line-break/></text:p>
            </text:list-item>
          </text:list>
        </text:list-item>
      </text:list>
      <table:table table:style-name="Table1_Indentation_Level2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Visuel sous forme de liste :<text:line-break/></text:p>
            <text:p text:style-name="Text_20_body"><text:line-break/>Visuel sous forme de tableau :<text:line-break/></text:p>
          </table:table-cell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p text:style-name="LastListParagraph_Text_20_body"><text:line-break/><text:line-break/><text:line-break/></text:p>
            </text:list-item>
          </text:list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name="Table1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4:29</meta:creation-date>
    <dc:creator>Generated</dc:creator>
    <dc:date>2026-08-13T19::14:29</dc:date>
    <dc:language>en-US</dc:language>
    <meta:editing-cycles>1</meta:editing-cycles>
    <meta:editing-duration>PT0S</meta:editing-duration>
    <dc:title>wiki:integration_widget</dc:title>
  </office:meta>
</office:document-meta>
</file>