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dc925ac1e009a09e7654f4a86e5d421.jpg"/>
  <manifest:file-entry manifest:media-type="image/jpeg" manifest:full-path="Pictures/1181dec01eccef5e5fa8724901d0f320.jpg"/>
  <manifest:file-entry manifest:media-type="image/jpeg" manifest:full-path="Pictures/ed64377bae6c1b1f7430e9ea8723b13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marketing"/>Date de création : 17/04/23<text:line-break/>
Date de Mise à Jour : 30/11/23</text:span></text:p>
      <text:p text:style-name="Horizontal_20_Line"/>
      <text:h text:style-name="Heading_20_1" text:outline-level="1"><text:bookmark-start text:name="__RefHeading___envoi_d_emails_sms_et_notifications_1"/><text:bookmark-start text:name="envoi_d_emails_sms_et_notifications"/>Envoi d'Emails, SMS et notifications<text:bookmark-end text:name="__RefHeading___envoi_d_emails_sms_et_notifications_1"/><text:bookmark-end text:name="envoi_d_emails_sms_et_notifications"/></text:h>
      <text:p text:style-name="Text_20_body"><text:line-break/><text:line-break/></text:p>
      <text:p text:style-name="Text_20_body">Sitefinity vous offre la possibilité de :</text:p>
      <text:list text:style-name="List_20_1" text:continue-numbering="false">
        <text:list-item>
          <text:p text:style-name="List_20_1_Content_First"> Créer et envoyer des newsletters, par exemple, à certaines cibles (clients, prospects..). Dans l’onglet « Marketing », vous pouvez créer des <text:span text:style-name="Strong_20_Emphasis">campagnes e-mail</text:span> en utilisant ou non des modèles de messages, semblables aux modèles de pages</text:p>
        </text:list-item>
        <text:list-item>
          <text:p text:style-name="List_20_1_Content"> Créer et envoyer des <text:span text:style-name="Strong_20_Emphasis">notifications/SMS</text:span> à des listes d'abonnés</text:p>
        </text:list-item>
        <text:list-item>
          <text:p text:style-name="List_20_1_Content_Last"> Créer et gérer des <text:span text:style-name="Strong_20_Emphasis">listes de diffusion pour vos campagnes</text:span> ainsi que les abonnés à votre Newsletter ou autres communications.</text:p>
        </text:list-item>
      </text:list>
      <text:p text:style-name="Text_20_body"><text:line-break/><text:line-break/></text:p>
      <text:h text:style-name="Heading_20_1" text:outline-level="1"><text:bookmark-start text:name="__RefHeading___envoi_d_e-mail_2"/><text:bookmark-start text:name="envoi_d_e-mail"/>Envoi d'E-mail<text:bookmark-end text:name="__RefHeading___envoi_d_e-mail_2"/><text:bookmark-end text:name="envoi_d_e-mail"/></text:h>
      <text:p text:style-name="Text_20_body">Il faut bien différencier les <text:span text:style-name="Strong_20_Emphasis">campagnes d'Emails</text:span> qui correspondent à des envois groupés à plusieurs tiers, des <text:span text:style-name="Strong_20_Emphasis"><text:a xlink:type="simple" xlink:href="#__RefHeading___e-mail_transactionnels_6" text:style-name="Local_20_link" text:visited-style-name="Visited_20_Local_20_Link">Emails transactionnels</text:a></text:span> qui correspondent à un envoi, à un utilisateur donné, suite à une action donnée (Par exemple, un récapitulatif de commande).
<text:line-break/><text:line-break/></text:p>
      <table:table table:style-name="Table">
        <table:table-column table:style-name="odt_auto_style_table_column_1_1"/>
        <table:table-column table:style-name="odt_auto_style_table_column_1_2"/>
        <table:table-row>
          <table:table-cell office:value-type="string" table:style-name="tablecell">
            <text:p text:style-name="tablealignleft"><draw:a xlink:type="simple" xlink:href="https://wiki.website.analys-informatique.com/doku.php?id=wiki:video_communication#envoi_d_emails"><draw:frame draw:style-name="mediacenter" draw:name="0" text:anchor-type="paragraph" draw:z-index="0" svg:width="7.9375cm" style:rel-width="100%" svg:height="4.4424523570712cm" style:rel-height="scale"><draw:image xlink:href="Pictures/bdc925ac1e009a09e7654f4a86e5d421.jpg" xlink:type="simple" xlink:show="embed" xlink:actuate="onLoad"/></draw:frame></draw:a></text:p>
          </table:table-cell>
          <table:table-cell office:value-type="string" table:style-name="tablecell">
            <text:p text:style-name="tablealignleft"><text:a xlink:type="simple" xlink:href="https://wiki.website.analys-informatique.com/doku.php?id=wiki:video_communication#envoi_d_emails" text:style-name="Internet_20_link" text:visited-style-name="Visited_20_Internet_20_Link">Vidéo tuto sur les envois d'Emails</text:a></text:p>
          </table:table-cell>
        </table:table-row>
      </table:table>
      <text:p text:style-name="Text_20_body"><text:line-break/><text:line-break/></text:p>
      <text:h text:style-name="Heading_20_3" text:outline-level="3"><text:bookmark-start text:name="__RefHeading___e-mail_de_communication_3"/><text:bookmark-start text:name="e-mail_de_communication"/>1- E-mail de communication<text:bookmark-end text:name="__RefHeading___e-mail_de_communication_3"/><text:bookmark-end text:name="e-mail_de_communication"/></text:h>
      <text:p text:style-name="Text_20_body">Vous avez deux possibilités pour créer des campagnes d'Emails :</text:p>
      <text:list text:style-name="List_20_1" text:continue-numbering="false">
        <text:list-item>
          <text:p text:style-name="List_20_1_Content_First"> La fonctionnalité “<text:span text:style-name="Strong_20_Emphasis"><text:a xlink:type="simple" xlink:href="#__RefHeading___a-_campagne_email_4" text:style-name="Local_20_link" text:visited-style-name="Visited_20_Local_20_Link">Campagne Email</text:a></text:span>” permet de <text:span text:style-name="Strong_20_Emphasis">mettre en forme votre message avec une belle présentation</text:span> (insertion d'images, lien interactif, mise en forme du texte…)</text:p>
        </text:list-item>
        <text:list-item>
          <text:p text:style-name="List_20_1_Content_Last"> La fonctionnalité “<text:span text:style-name="Strong_20_Emphasis"><text:a xlink:type="simple" xlink:href="#__RefHeading___b-_notifssmsemail_5" text:style-name="Local_20_link" text:visited-style-name="Visited_20_Local_20_Link">Notifs/SMS/Email</text:a></text:span>”, est plus <text:span text:style-name="Strong_20_Emphasis">rapide</text:span> mais présente juste du <text:span text:style-name="Strong_20_Emphasis">texte brut</text:span>.</text:p>
        </text:list-item>
      </text:list>
      <text:p text:style-name="Text_20_body"><text:line-break/></text:p>
      <text:h text:style-name="Heading_20_4" text:outline-level="4"><text:bookmark-start text:name="__RefHeading___a-_campagne_email_4"/><text:bookmark-start text:name="a-_campagne_email"/>a- Campagne Email<text:bookmark-end text:name="__RefHeading___a-_campagne_email_4"/><text:bookmark-end text:name="a-_campagne_email"/></text:h>
      <text:p text:style-name="Preformatted_20_Text"> Marketing<text:s text:c="2"/>-&gt;<text:s text:c="2"/>Campagnes</text:p>
      <text:p text:style-name="Text_20_body"><text:line-break/></text:p>
      <text:list text:style-name="List_20_1" text:continue-numbering="false">
        <text:list-item>
          <text:p text:style-name="LastListParagraph_List_20_1_Content_First"> Etape facultative : <text:span text:style-name="Strong_20_Emphasis">Création de modèles de message</text:span> </text:p>
        </text:list-item>
      </text:list>
      <text:p text:style-name="Text_20_body">Tout comme pour la création d’une page de votre site internet, vous avez la possibilité de <text:span text:style-name="Strong_20_Emphasis">créer des modèles de message pour vos campagnes e-mail</text:span>. Ils seront utilisés de la même manière que les modèles de pages.<text:line-break/></text:p>
      <text:p text:style-name="Text_20_body"><text:line-break/><text:line-break/></text:p>
      <table:table table:style-name="Table">
        <table:table-column table:style-name="odt_auto_style_table_column_2_1"/>
        <table:table-column table:style-name="odt_auto_style_table_column_2_2"/>
        <table:table-row>
          <table:table-cell office:value-type="string" table:style-name="tablecell">
            <text:p text:style-name="tablealignleft"><text:line-break/></text:p>
          </table:table-cell>
          <table:table-cell office:value-type="string" table:style-name="tablecell">
            <text:p text:style-name="tablealignleft"><text:line-break/><text:line-break/></text:p>
            <text:list text:style-name="Numbering_20_1" text:continue-numbering="false">
              <text:list-item>
                <text:p text:style-name="Numbering_20_1_Content_First"> <text:span text:style-name="Strong_20_Emphasis">Renseigner le nom du modèle</text:span><text:line-break/><text:line-break/></text:p>
              </text:list-item>
              <text:list-item>
                <text:p text:style-name="Numbering_20_1_Content"> <text:span text:style-name="Strong_20_Emphasis">Sélectionner le type de modèle</text:span><text:line-break/><text:line-break/></text:p>
              </text:list-item>
              <text:list-item>
                <text:p text:style-name="Numbering_20_1_Content_Last"> Cliquez ensuite sur <text:span text:style-name="Strong_20_Emphasis"><text:span text:style-name="Emphasis">Créer et aller à ajouter du contenu</text:span></text:span>. Vous pourrez ensuite le sélectionner le sélectionner lors de la création de votre campagne.</text:p>
              </text:list-item>
            </text:list>
          </table:table-cell>
        </table:table-row>
      </table:table>
      <text:p text:style-name="Text_20_body"><text:line-break/><text:line-break/><text:line-break/></text:p>
      <text:p text:style-name="Text_20_body"><text:line-break/></text:p>
      <text:list text:style-name="List_20_1" text:continue-numbering="false">
        <text:list-item>
          <text:p text:style-name="LastListParagraph_List_20_1_Content_First"> <text:span text:style-name="Strong_20_Emphasis">Création de campagnes</text:span></text:p>
        </text:list-item>
      </text:list>
      <text:p text:style-name="Text_20_body"><text:line-break/>(emsp)(emsp)(emsp)Cliquer sur le <text:span text:style-name="Strong_20_Emphasis">bouton vert “Créer une campagne”</text:span> : <text:line-break/></text:p>
      <table:table table:style-name="Table">
        <table:table-column table:style-name="odt_auto_style_table_column_3_1"/>
        <table:table-column table:style-name="odt_auto_style_table_column_3_2"/>
        <table:table-row>
          <table:table-cell office:value-type="string" table:style-name="tablecell">
            <text:p text:style-name="tablealignleft"><text:line-break/><text:line-break/><text:line-break/></text:p>
          </table:table-cell>
          <table:table-cell office:value-type="string" table:style-name="tablecell">
            <text:p text:style-name="tablealignleft"><text:line-break/><text:line-break/></text:p>
            <text:list text:style-name="Numbering_20_1" text:continue-numbering="false">
              <text:list-item>
                <text:p text:style-name="Numbering_20_1_Content_First"> Renseigner le <text:span text:style-name="Strong_20_Emphasis">nom de la campagne</text:span><text:line-break/><text:line-break/></text:p>
              </text:list-item>
              <text:list-item>
                <text:p text:style-name="Numbering_20_1_Content"> Sélectionner le type de <text:span text:style-name="Strong_20_Emphasis">modèle</text:span> si vous partez de zéro ou utiliser un <text:span text:style-name="Strong_20_Emphasis">modèle existant</text:span>.<text:line-break/>
</text:p>
                <text:list text:style-name="List_20_1">
                  <text:list-item>
                    <text:p text:style-name="List_20_1_Content"> <text:span text:style-name=""><text:span text:style-name="Strong_20_Emphasis">Comme une page Web</text:span></text:span> :<text:line-break/><text:line-break/> </text:p>
                    <text:p text:style-name="Text_20_body"><text:line-break/>Le <text:span text:style-name="Strong_20_Emphasis">modèle « Page Web »</text:span> se construit de la même manière qu’une page de votre site internet, en utilisant des layouts ainsi que des widgets de contenu.</text:p>
                    <text:list text:style-name="List_20_1">
                      <text:list-item>
                        <text:p text:style-name="List_20_1_Content"> <text:span text:style-name="underline">Avantage</text:span> : Ce mode vous permettra de faire des <text:span text:style-name="Strong_20_Emphasis">mises en page évoluées et agréables</text:span> pour vos newsletters</text:p>
                      </text:list-item>
                      <text:list-item>
                        <text:p text:style-name="List_20_1_Content"> <text:span text:style-name="underline">Inconvénient</text:span> : Il présente un <text:span text:style-name="Strong_20_Emphasis">risque d’incompatibilité avec les clients de messageries</text:span> que peuvent utiliser les personnes de votre liste de diffusion.<text:line-break/><text:line-break/></text:p>
                      </text:list-item>
                    </text:list>
                  </text:list-item>
                </text:list>
                <text:list text:style-name="List_20_1">
                  <text:list-item>
                    <text:p text:style-name="List_20_1_Content"> <text:span text:style-name=""><text:span text:style-name="Strong_20_Emphasis">Texte enrichi (HTML)</text:span></text:span> :<text:line-break/><text:line-break/> </text:p>
                    <text:p text:style-name="Text_20_body"><text:line-break/>Le <text:span text:style-name="Strong_20_Emphasis">modèle HTML</text:span> s’apparente au widget de texte classique.<text:line-break/>On y retrouve un éditeur de texte ainsi qu’un menu déroulant permettant d’insérer des données dynamiques tel que le nom du destinataire par exemple. Cela vous permet de personnaliser chaque envoi simplement.<text:line-break/></text:p>
                    <text:list text:style-name="List_20_1">
                      <text:list-item>
                        <text:p text:style-name="List_20_1_Content"> <text:span text:style-name="underline">Avantage</text:span> : En conservant une structure HTML simple, votre message sera <text:span text:style-name="Strong_20_Emphasis">correctement interprété par la plupart des clients de messagerie</text:span>.<text:line-break/><text:line-break/></text:p>
                      </text:list-item>
                    </text:list>
                  </text:list-item>
                </text:list>
                <text:list text:style-name="List_20_1">
                  <text:list-item>
                    <text:p text:style-name="List_20_1_Content"> <text:span text:style-name=""><text:span text:style-name="Strong_20_Emphasis">Texte brut</text:span></text:span> :<text:line-break/><text:line-break/></text:p>
                    <text:p text:style-name="Text_20_body"><text:line-break/>Enfin, le modèle <text:span text:style-name="Strong_20_Emphasis">texte brut</text:span> est celui qui sera interprété de la même manière par tous les clients de messagerie. </text:p>
                    <text:list text:style-name="List_20_1">
                      <text:list-item>
                        <text:p text:style-name="List_20_1_Content"> <text:span text:style-name="underline">Inconvénient</text:span> : Il ne permet <text:span text:style-name="Strong_20_Emphasis">aucune mise en page particulière</text:span>. L’insertion de données dynamiques est toutefois possible avec ce modèle.</text:p>
                      </text:list-item>
                    </text:list>
                  </text:list-item>
                </text:list>
                <text:p text:style-name="Text_20_body"><text:line-break/><text:line-break/></text:p>
              </text:list-item>
              <text:list-item>
                <text:p text:style-name="Numbering_20_1_Content"> Sélectionner une <text:span text:style-name="Strong_20_Emphasis">liste de diffusion, l'expéditeur et l'adresse de réponse</text:span>.<text:line-break/><text:line-break/></text:p>
              </text:list-item>
              <text:list-item>
                <text:p text:style-name="Numbering_20_1_Content_Last"> Cliquer enfin sur <text:span text:style-name="Strong_20_Emphasis"><text:span text:style-name="Emphasis">créer et aller à ajouter la première lettre</text:span></text:span></text:p>
              </text:list-item>
            </text:list>
          </table:table-cell>
        </table:table-row>
      </table:table>
      <text:p text:style-name="Text_20_body"><text:line-break/><text:line-break/></text:p>
      <text:list text:style-name="List_20_1" text:continue-numbering="false">
        <text:list-item>
          <text:p text:style-name="LastListParagraph_List_20_1_Content_First"> <text:span text:style-name="Strong_20_Emphasis">Création de lettres</text:span></text:p>
        </text:list-item>
      </text:list>
      <table:table table:style-name="Table">
        <table:table-column table:style-name="odt_auto_style_table_column_4_1"/>
        <table:table-column table:style-name="odt_auto_style_table_column_4_2"/>
        <table:table-row>
          <table:table-cell office:value-type="string" table:style-name="tablecell">
            <text:p text:style-name="tablealignleft"><text:line-break/></text:p>
          </table:table-cell>
          <table:table-cell office:value-type="string" table:style-name="tablecell">
            <text:p text:style-name="tablealignleft"><text:line-break/><text:line-break/></text:p>
            <text:list text:style-name="Numbering_20_1" text:continue-numbering="false">
              <text:list-item>
                <text:p text:style-name="Numbering_20_1_Content_First"> Renseigner le <text:span text:style-name="Strong_20_Emphasis">nom de la lettre</text:span><text:line-break/><text:line-break/></text:p>
              </text:list-item>
              <text:list-item>
                <text:p text:style-name="Numbering_20_1_Content"> Renseigner l'<text:span text:style-name="Strong_20_Emphasis">objet du message</text:span><text:line-break/><text:line-break/></text:p>
              </text:list-item>
              <text:list-item>
                <text:p text:style-name="Numbering_20_1_Content_Last"> Cliquer enfin sur <text:span text:style-name="Strong_20_Emphasis"><text:span text:style-name="Emphasis">aller à ajouter du contenu</text:span></text:span> ou <text:span text:style-name="Emphasis">Créer et aller à …</text:span></text:p>
              </text:list-item>
            </text:list>
          </table:table-cell>
        </table:table-row>
      </table:table>
      <text:p text:style-name="Text_20_body"><text:line-break/></text:p>
      <text:p text:style-name="Text_20_body">Si vous voulez <text:span text:style-name="Strong_20_Emphasis">ajouter une lettre à une campagne existante</text:span>, depuis la page des campagnes, utilisez le bouton “Action” : <text:line-break/><text:line-break/></text:p>
      <text:p text:style-name="Text_20_body"><text:line-break/><text:line-break/></text:p>
      <text:p text:style-name="Text_20_body">Pour prévoir un <text:span text:style-name="Strong_20_Emphasis">envoi différé</text:span> de votre message, cliquez sur « Plus d’actions » puis « Calendrier d’envois ». Vous aurez accès à un calendrier pour sélectionner la date et l’horaire souhaité pour l’envoi de votre message. Cela permet de pouvoir <text:span text:style-name="Strong_20_Emphasis">optimiser l’impact d’une campagne sur vos lecteurs</text:span> en privilégiant des plages horaires favorables à la lecture de mails.<text:line-break/><text:line-break/></text:p>
      <text:h text:style-name="Heading_20_4" text:outline-level="4"><text:bookmark-start text:name="__RefHeading___b-_notifssmsemail_5"/><text:bookmark-start text:name="b-_notifssmsemail"/>b- Notifs/SMS/Email<text:bookmark-end text:name="__RefHeading___b-_notifssmsemail_5"/><text:bookmark-end text:name="b-_notifssmsemail"/></text:h>
      <text:p text:style-name="Preformatted_20_Text"><text:s text:c="4"/>Marketing<text:s text:c="2"/>-&gt;<text:s text:c="2"/>Notifs/SMS/Email</text:p>
      <text:p text:style-name="Text_20_body"><text:line-break/></text:p>
      <text:p text:style-name="Text_20_body"><text:line-break/><text:line-break/>
Pour l'envoi d'un Email :</text:p>
      <text:list text:style-name="List_20_1" text:continue-numbering="false">
        <text:list-item>
          <text:p text:style-name="List_20_1_Content_First"> <text:span text:style-name=""><text:span text:style-name="Strong_20_Emphasis">Comment ?</text:span></text:span> :<text:line-break/>Cocher <text:span text:style-name="Emphasis">Email</text:span> <text:line-break/><text:line-break/></text:p>
        </text:list-item>
        <text:list-item>
          <text:p text:style-name="List_20_1_Content"> <text:span text:style-name=""><text:span text:style-name="Strong_20_Emphasis">Quoi ?</text:span></text:span> :<text:line-break/></text:p>
          <text:list text:style-name="List_20_1">
            <text:list-item>
              <text:p text:style-name="List_20_1_Content"> <text:span text:style-name="Strong_20_Emphasis">Objet</text:span> : A renseigner.</text:p>
            </text:list-item>
            <text:list-item>
              <text:p text:style-name="List_20_1_Content"> <text:span text:style-name="Strong_20_Emphasis">Contenu</text:span> : A renseigner. Correspond au <text:span text:style-name="Strong_20_Emphasis">corps de l'Email</text:span>.<text:line-break/><text:line-break/></text:p>
            </text:list-item>
          </text:list>
        </text:list-item>
        <text:list-item>
          <text:p text:style-name="List_20_1_Content"> <text:span text:style-name=""><text:span text:style-name="Strong_20_Emphasis">Qui ?</text:span></text:span> :<text:line-break/>Sélectionner la cible de la notification.<text:line-break/></text:p>
          <text:list text:style-name="List_20_1">
            <text:list-item>
              <text:p text:style-name="List_20_1_Content"> Si <text:span text:style-name="Emphasis">Liste d'abonnés</text:span> sélectionnée, il est proposé les listes déjà créées pour sélection.</text:p>
            </text:list-item>
            <text:list-item>
              <text:p text:style-name="List_20_1_Content_Last"> Si “<text:span text:style-name="Emphasis">Tout le monde</text:span>” sélectionné, l'envoi sera fait à toute la liste d'agriculteurs (Tiers de type tiers “Agriculteur”)<text:line-break/><text:line-break/></text:p>
            </text:list-item>
          </text:list>
        </text:list-item>
      </text:list>
      <text:p text:style-name="Text_20_body">L'envoi de mail par ce processus ne permet pas de mise en forme du message, ni l'ajout de fichiers ou d'images. Dans ce cas il faudra passer par une campagne Email.
Les « Contacts \ Responsables » doivent comporter un <text:span text:style-name="Strong_20_Emphasis">email coché « Par défaut » </text:span>pour recevoir des emails.<text:line-break/><text:line-break/><text:line-break/></text:p>
      <text:h text:style-name="Heading_20_3" text:outline-level="3"><text:bookmark-start text:name="__RefHeading___e-mail_transactionnels_6"/><text:bookmark-start text:name="e-mail_transactionnels"/>2- E-mail transactionnels<text:bookmark-end text:name="__RefHeading___e-mail_transactionnels_6"/><text:bookmark-end text:name="e-mail_transactionnels"/></text:h>
      <text:p text:style-name="Text_20_body"><text:line-break/></text:p>
      <text:p text:style-name="Text_20_body">Un <text:span text:style-name="Emphasis">email transactionnel</text:span> correspond à un <text:span text:style-name="Strong_20_Emphasis">envoi, à un utilisateur donné, suite à une action donnée</text:span> (Par exemple, un récapitulatif de commande).<text:line-break/>Il est différent des envois en masse décrit précédemment. Il est prévu par Analys, suite à une action définie.<text:line-break/></text:p>
      <text:p text:style-name="Text_20_body">Il vous est possible de <text:span text:style-name="Strong_20_Emphasis">modifier les modèles existants</text:span> si vous le souhaitez : <text:line-break/><text:line-break/></text:p>
      <text:p text:style-name="Text_20_body"><text:line-break/><text:line-break/><text:line-break/></text:p>
      <text:h text:style-name="Heading_20_1" text:outline-level="1"><text:bookmark-start text:name="__RefHeading___envoi_de_sms_et_notifications_7"/><text:bookmark-start text:name="envoi_de_sms_et_notifications"/>Envoi de SMS et notifications<text:bookmark-end text:name="__RefHeading___envoi_de_sms_et_notifications_7"/><text:bookmark-end text:name="envoi_de_sms_et_notifications"/></text:h>
      <text:p text:style-name="Text_20_body"><text:line-break/></text:p>
      <table:table table:style-name="Table">
        <table:table-column table:style-name="odt_auto_style_table_column_5_1"/>
        <table:table-column table:style-name="odt_auto_style_table_column_5_2"/>
        <table:table-row>
          <table:table-cell office:value-type="string" table:style-name="tablecell">
            <text:p text:style-name="tablealignleft"><draw:a xlink:type="simple" xlink:href="https://wiki.website.analys-informatique.com/doku.php?id=wiki:video_communication#envoi_de_sms_et_notifications"><draw:frame draw:style-name="mediacenter" draw:name="1" text:anchor-type="paragraph" draw:z-index="1" svg:width="7.9375cm" style:rel-width="100%" svg:height="4.445cm" style:rel-height="scale"><draw:image xlink:href="Pictures/1181dec01eccef5e5fa8724901d0f320.jpg" xlink:type="simple" xlink:show="embed" xlink:actuate="onLoad"/></draw:frame></draw:a></text:p>
          </table:table-cell>
          <table:table-cell office:value-type="string" table:style-name="tablecell">
            <text:p text:style-name="tablealignleft"><text:a xlink:type="simple" xlink:href="https://wiki.website.analys-informatique.com/doku.php?id=wiki:video_communication#envoi_de_sms_et_notifications" text:style-name="Internet_20_link" text:visited-style-name="Visited_20_Internet_20_Link">Vidéo tuto sur les envois de SMS et notifications</text:a></text:p>
          </table:table-cell>
        </table:table-row>
      </table:table>
      <text:p text:style-name="Text_20_body"><text:line-break/><text:line-break/></text:p>
      <text:h text:style-name="Heading_20_3" text:outline-level="3"><text:bookmark-start text:name="__RefHeading___envoi_de_sms_8"/><text:bookmark-start text:name="envoi_de_sms"/>Envoi de SMS<text:bookmark-end text:name="__RefHeading___envoi_de_sms_8"/><text:bookmark-end text:name="envoi_de_sms"/></text:h>
      <text:p text:style-name="Text_20_body"><text:line-break/></text:p>
      <text:p text:style-name="Preformatted_20_Text"><text:s text:c="4"/>Marketing<text:s text:c="2"/>-&gt;<text:s text:c="2"/>Notifs/SMS/Email</text:p>
      <text:p text:style-name="Text_20_body"><text:line-break/></text:p>
      <text:p text:style-name="Text_20_body"><text:line-break/><text:line-break/></text:p>
      <text:list text:style-name="List_20_1" text:continue-numbering="false">
        <text:list-item>
          <text:p text:style-name="List_20_1_Content_First"> <text:span text:style-name=""><text:span text:style-name="Strong_20_Emphasis">Comment ?</text:span></text:span> :<text:line-break/>Cocher <text:span text:style-name="Emphasis">SMS</text:span>.<text:line-break/><text:line-break/></text:p>
        </text:list-item>
        <text:list-item>
          <text:p text:style-name="List_20_1_Content"> <text:span text:style-name=""><text:span text:style-name="Strong_20_Emphasis">Quoi ?</text:span></text:span> :<text:line-break/></text:p>
          <text:list text:style-name="List_20_1">
            <text:list-item>
              <text:p text:style-name="List_20_1_Content"> <text:span text:style-name="Strong_20_Emphasis">Titre indicatif</text:span> : Ne sert pas pour le SMS en lui-même. Le titre est utile pour le suivi dans <text:span text:style-name="Emphasis"><text:a xlink:type="simple" xlink:href="#__RefHeading___historique_des_envois_10" text:style-name="Local_20_link" text:visited-style-name="Visited_20_Local_20_Link">l'historique des envois</text:a></text:span>.</text:p>
            </text:list-item>
            <text:list-item>
              <text:p text:style-name="List_20_1_Content"> <text:span text:style-name="Strong_20_Emphasis">Contenu</text:span> : A renseigner.<text:line-break/>Un décompte du nombre de caractères utilisés est affiché. Il permet de connaitre le nombre de SMS comptabilisés pour l'envoi (jusqu’à 160 caractères = 1 SMS).<text:line-break/><text:line-break/></text:p>
            </text:list-item>
          </text:list>
        </text:list-item>
        <text:list-item>
          <text:p text:style-name="List_20_1_Content"> <text:span text:style-name=""><text:span text:style-name="Strong_20_Emphasis">Qui ?</text:span></text:span> :<text:line-break/>Sélectionner la cible de la notification.<text:line-break/></text:p>
          <text:list text:style-name="List_20_1">
            <text:list-item>
              <text:p text:style-name="List_20_1_Content"> Si <text:span text:style-name="Emphasis">Liste d'abonnés</text:span> sélectionnée, il est proposé les listes déjà créées pour sélection.</text:p>
            </text:list-item>
            <text:list-item>
              <text:p text:style-name="List_20_1_Content_Last"> Si “<text:span text:style-name="Emphasis">Tout le monde</text:span>” sélectionné, l'envoi sera fait à toute la liste d'agriculteurs (Tiers de type tiers “Agriculteur”)<text:line-break/><text:line-break/></text:p>
            </text:list-item>
          </text:list>
        </text:list-item>
      </text:list>
      <text:p text:style-name="Text_20_body">Les « Contacts \ Responsables » doivent comporter un <text:span text:style-name="Strong_20_Emphasis">numéro de portable coché « Par défaut » </text:span>pour recevoir des SMS.<text:line-break/><text:line-break/><text:line-break/></text:p>
      <text:h text:style-name="Heading_20_3" text:outline-level="3"><text:bookmark-start text:name="__RefHeading___envoi_de_notifications_9"/><text:bookmark-start text:name="envoi_de_notifications"/>Envoi de notifications<text:bookmark-end text:name="__RefHeading___envoi_de_notifications_9"/><text:bookmark-end text:name="envoi_de_notifications"/></text:h>
      <text:p text:style-name="Text_20_body"><text:line-break/></text:p>
      <text:p text:style-name="Preformatted_20_Text"><text:s text:c="4"/>Marketing<text:s text:c="2"/>-&gt;<text:s text:c="2"/>Notifs/SMS/Email</text:p>
      <text:p text:style-name="Text_20_body"><text:line-break/></text:p>
      <text:p text:style-name="Text_20_body"><text:line-break/><text:line-break/></text:p>
      <text:list text:style-name="List_20_1" text:continue-numbering="false">
        <text:list-item>
          <text:p text:style-name="List_20_1_Content_First"> <text:span text:style-name=""><text:span text:style-name="Strong_20_Emphasis">Comment ?</text:span></text:span> :<text:line-break/>Cocher <text:span text:style-name="Emphasis">Notification</text:span><text:line-break/><text:line-break/></text:p>
        </text:list-item>
        <text:list-item>
          <text:p text:style-name="List_20_1_Content"> <text:span text:style-name=""><text:span text:style-name="Strong_20_Emphasis">Quoi ?</text:span></text:span> :<text:line-break/></text:p>
          <text:list text:style-name="List_20_1">
            <text:list-item>
              <text:p text:style-name="List_20_1_Content"> <text:span text:style-name="Strong_20_Emphasis">Titre</text:span> : A renseigner</text:p>
            </text:list-item>
            <text:list-item>
              <text:p text:style-name="List_20_1_Content"> <text:span text:style-name="Strong_20_Emphasis">Contenu</text:span> : A renseigner</text:p>
            </text:list-item>
            <text:list-item>
              <text:p text:style-name="List_20_1_Content"> <text:span text:style-name="Strong_20_Emphasis">Page à afficher</text:span> : A renseigner. Correspond à la page sur laquelle l'utilisateur est dirigé en cliquant sur la notification.<text:line-break/><text:line-break/></text:p>
            </text:list-item>
          </text:list>
        </text:list-item>
        <text:list-item>
          <text:p text:style-name="List_20_1_Content"> <text:span text:style-name=""><text:span text:style-name="Strong_20_Emphasis">Qui ?</text:span></text:span> :<text:line-break/>Sélectionner la cible de la notification.<text:line-break/></text:p>
          <text:list text:style-name="List_20_1">
            <text:list-item>
              <text:p text:style-name="List_20_1_Content"> Si <text:span text:style-name="Emphasis">Liste d'abonnés</text:span> sélectionnée, il est proposé les listes déjà créées pour sélection.</text:p>
            </text:list-item>
            <text:list-item>
              <text:p text:style-name="List_20_1_Content_Last"> Si <text:span text:style-name="Emphasis">Tout le monde</text:span> sélectionné, l'envoi sera fait à tous ceux qui ont l'application mobile installée et l'accès aux notifications.<text:line-break/><text:line-break/><text:line-break/></text:p>
            </text:list-item>
          </text:list>
        </text:list-item>
      </text:list>
      <text:p text:style-name="Text_20_body">Envoi de notification depuis l'application mobile</text:p>
      <text:p text:style-name="Text_20_body">Il est également possible, si vous le souhaitez, de donner l'accès pour vos TCs ou administratifs à l'envoi de notifications depuis l'application mobile. Deux accès différents et paramétrables, selon les besoins, sont possibles :<text:line-break/><text:line-break/></text:p>
      <table:table table:style-name="Table">
        <table:table-column table:style-name="odt_auto_style_table_column_6_1"/>
        <table:table-column table:style-name="odt_auto_style_table_column_6_2"/>
        <table:table-row>
          <table:table-cell office:value-type="string" table:style-name="tablecell">
            <text:list text:style-name="List_20_1" text:continue-numbering="false">
              <text:list-item>
                <text:p text:style-name="LastListParagraph_List_20_1_Content_First"> Accès via la <text:span text:style-name="Strong_20_Emphasis">barre d'onglets, en bas</text:span> :<text:line-break/><text:line-break/> </text:p>
              </text:list-item>
            </text:list>
          </table:table-cell>
          <table:table-cell office:value-type="string" table:style-name="tablecell">
            <text:list text:style-name="List_20_1" text:continue-numbering="false">
              <text:list-item>
                <text:p text:style-name="LastListParagraph_List_20_1_Content_First"> Accès via le <text:span text:style-name="Strong_20_Emphasis">menu, en haut</text:span> :<text:line-break/><text:line-break/> </text:p>
              </text:list-item>
            </text:list>
          </table:table-cell>
        </table:table-row>
      </table:table>
      <text:p text:style-name="Text_20_body"><text:line-break/><text:line-break/></text:p>
      <table:table table:style-name="Table">
        <table:table-column table:style-name="odt_auto_style_table_column_7_1"/>
        <table:table-column table:style-name="odt_auto_style_table_column_7_2"/>
        <table:table-row>
          <table:table-cell office:value-type="string" table:style-name="tablecell">
            <text:p text:style-name="tablealignleft"><text:line-break/><text:line-break/>Il reste ensuite à renseigner le <text:span text:style-name="Strong_20_Emphasis">titre et le contenu</text:span> de la notif.<text:line-break/><text:line-break/>Ajouter, si besoin, le lien vers la page à afficher à l'ouverture de la notification.<text:line-break/><text:line-break/>Sélection des utilisateurs :<text:line-break/> - <text:span text:style-name="Strong_20_Emphasis">Tous les utilisateurs</text:span> : La notification sera envoyée à <text:span text:style-name="Strong_20_Emphasis">toute personne ayant téléchargé l'application</text:span> (Agriculteur, TC, Administratif)<text:line-break/>- <text:span text:style-name="Strong_20_Emphasis">Sélection d'utilisateurs</text:span> : cliquer sur “<text:span text:style-name="Strong_20_Emphasis">suivant</text:span>” pour accéder à la liste des <text:span text:style-name="Strong_20_Emphasis">agriculteurs qui vous sont affectés</text:span> pour sélection<text:line-break/><text:line-break/></text:p>
            <text:p text:style-name="Text_20_body">L'accès aux <text:span text:style-name="Strong_20_Emphasis">listes de diffusion n'est pas possible depuis l'application mobile</text:span>, il faut, dans ce cas, passer par l'outil d'administration Sitefinity.</text:p>
          </table:table-cell>
          <table:table-cell office:value-type="string" table:style-name="tablecell"/>
        </table:table-row>
      </table:table>
      <text:p text:style-name="Text_20_body"><text:line-break/><text:line-break/><text:line-break/></text:p>
      <text:h text:style-name="Heading_20_1" text:outline-level="1"><text:bookmark-start text:name="__RefHeading___historique_des_envois_10"/><text:bookmark-start text:name="historique_des_envois"/>Historique des envois<text:bookmark-end text:name="__RefHeading___historique_des_envois_10"/><text:bookmark-end text:name="historique_des_envois"/></text:h>
      <text:p text:style-name="Preformatted_20_Text"><text:s text:c="4"/>Marketing<text:s text:c="2"/>-&gt;<text:s text:c="2"/>Notifs/SMS/Email</text:p>
      <text:p text:style-name="Text_20_body"><text:line-break/>Vous avez accès à l'historique de vos envois pour un suivi :</text:p>
      <text:list text:style-name="List_20_1" text:continue-numbering="false">
        <text:list-item>
          <text:p text:style-name="List_20_1_Content_First"> Choisissez le <text:span text:style-name="Strong_20_Emphasis">type d'envois</text:span> à analyser parmi : Application, SMS, Email</text:p>
        </text:list-item>
        <text:list-item>
          <text:p text:style-name="List_20_1_Content_Last"> Définissez la <text:span text:style-name="Strong_20_Emphasis">période à afficher</text:span>. Par défaut, nous affichons les 7 derniers jours. Vous pouvez modifier la période selon vos besoins.</text:p>
        </text:list-item>
      </text:list>
      <text:p text:style-name="Text_20_body"><text:line-break/></text:p>
      <text:p text:style-name="Text_20_body"><text:line-break/><text:line-break/><text:line-break/></text:p>
      <text:h text:style-name="Heading_20_1" text:outline-level="1"><text:bookmark-start text:name="__RefHeading___listes_de_diffusion_11"/><text:bookmark-start text:name="listes_de_diffusion"/>Listes de diffusion<text:bookmark-end text:name="__RefHeading___listes_de_diffusion_11"/><text:bookmark-end text:name="listes_de_diffusion"/></text:h>
      <text:p text:style-name="Text_20_body"><text:line-break/>Une liste de diffusion contient <text:span text:style-name="Strong_20_Emphasis">tous les contacts auxquels vous souhaitez diffuser un message</text:span>.<text:line-break/><text:line-break/></text:p>
      <table:table table:style-name="Table">
        <table:table-column table:style-name="odt_auto_style_table_column_8_1"/>
        <table:table-column table:style-name="odt_auto_style_table_column_8_2"/>
        <table:table-row>
          <table:table-cell office:value-type="string" table:style-name="tablecell">
            <text:p text:style-name="tablealignleft"><draw:a xlink:type="simple" xlink:href="https://wiki.website.analys-informatique.com/doku.php?id=wiki:video_communication#abonnes_et_listes_de_diffusion"><draw:frame draw:style-name="mediacenter" draw:name="2" text:anchor-type="paragraph" draw:z-index="2" svg:width="7.9375cm" style:rel-width="100%" svg:height="4.445cm" style:rel-height="scale"><draw:image xlink:href="Pictures/ed64377bae6c1b1f7430e9ea8723b13c.jpg" xlink:type="simple" xlink:show="embed" xlink:actuate="onLoad"/></draw:frame></draw:a></text:p>
          </table:table-cell>
          <table:table-cell office:value-type="string" table:style-name="tablecell">
            <text:p text:style-name="tablealignleft"><text:a xlink:type="simple" xlink:href="https://wiki.website.analys-informatique.com/doku.php?id=wiki:video_communication#abonnes_et_listes_de_diffusion" text:style-name="Internet_20_link" text:visited-style-name="Visited_20_Internet_20_Link">Vidéo tuto sur les abonnés et listes de diffusion</text:a></text:p>
          </table:table-cell>
        </table:table-row>
      </table:table>
      <text:p text:style-name="Text_20_body"><text:line-break/><text:line-break/><text:line-break/></text:p>
      <text:p text:style-name="Text_20_body">Il existe deux possibilités pour <text:span text:style-name="Strong_20_Emphasis">créer vos listes de diffusion</text:span>.<text:line-break/><text:line-break/></text:p>
      <text:h text:style-name="Heading_20_3" text:outline-level="3"><text:bookmark-start text:name="__RefHeading___listes_automatiques_12"/><text:bookmark-start text:name="listes_automatiques"/>Listes automatiques<text:bookmark-end text:name="__RefHeading___listes_automatiques_12"/><text:bookmark-end text:name="listes_automatiques"/></text:h>
      <text:p text:style-name="Text_20_body">Analys extrait pour vous les abonnés que vous souhaitez ajouter à votre liste, à partir de vos tiers d'Atys, en fonction de critères que vous définissez :</text:p>
      <text:list text:style-name="List_20_1" text:continue-numbering="false">
        <text:list-item>
          <text:p text:style-name="List_20_1_Content_First"> <text:span text:style-name="Strong_20_Emphasis">Toutes les nuits</text:span>, les listes sont <text:span text:style-name="Strong_20_Emphasis">mises à jour</text:span> avec les données d'Atys.</text:p>
        </text:list-item>
        <text:list-item>
          <text:p text:style-name="List_20_1_Content"> Par conséquence, dans ce cas, il faut impérativement <text:span text:style-name="Strong_20_Emphasis"><text:span text:style-name="">mettre à jour vos tiers dans Atys</text:span></text:span>.</text:p>
        </text:list-item>
        <text:list-item>
          <text:p text:style-name="List_20_1_Content_Last"> Pour différencier les listes automatiques de celles que vous pouvez créer manuellement, elles seront <text:span text:style-name="Strong_20_Emphasis">systématiquement nommées en commençant par “liste…” et <text:span text:style-name="Emphasis">sans espace</text:span></text:span> et indiquée “Liste automatique : Oui” dans le catalogue des listes de diffusion.<text:line-break/><text:line-break/><text:line-break/></text:p>
        </text:list-item>
      </text:list>
      <text:p text:style-name="Text_20_body">Les listes automatiques sont générées à partir d'une requête SQL qui est produite par Analys.
Si ce n'est pas le contact par défaut du tiers qui doit être inscrit, pour déterminer quel(s) contact(s) d'un tiers doit l'être, il faut utiliser le champ “Notes” du type de communication “Notifications” pour le contact en question en mettant le formalisme suivant :<text:line-break/><text:line-break/></text:p>
      <text:p text:style-name="Text_20_body">[ListesAbonnements]<text:line-break/>
NomListe=1<text:line-break/>
<text:line-break/><text:line-break/></text:p>
      <text:h text:style-name="Heading_20_3" text:outline-level="3"><text:bookmark-start text:name="__RefHeading___listes_manuelles_13"/><text:bookmark-start text:name="listes_manuelles"/>Listes manuelles<text:bookmark-end text:name="__RefHeading___listes_manuelles_13"/><text:bookmark-end text:name="listes_manuelles"/></text:h>
      <text:p text:style-name="Text_20_body">Elles sont créées par vous même, depuis Sitefinity.<text:line-break/><text:line-break/></text:p>
      <text:h text:style-name="Heading_20_4" text:outline-level="4"><text:bookmark-start text:name="__RefHeading___abonnes_14"/><text:bookmark-start text:name="abonnes"/>Abonnés<text:bookmark-end text:name="__RefHeading___abonnes_14"/><text:bookmark-end text:name="abonnes"/></text:h>
      <text:p text:style-name="Text_20_body">Vous avez accès au <text:span text:style-name="Strong_20_Emphasis">répertoire des abonnés</text:span>, par type de tiers (type de compte) avec leurs coordonnées (Numéro de portable et email).</text:p>
      <text:p text:style-name="Preformatted_20_Text"><text:s text:c="2"/>Marketing -&gt; Abonnés</text:p>
      <text:p text:style-name="Text_20_body"><text:line-break/><text:line-break/>Sélectionner le <text:span text:style-name="Strong_20_Emphasis">type de compte</text:span> (Agriculteurs, Administratifs, Collaborateurs, etc…) à afficher.<text:line-break/>→ Seuls les Tiers concernés, ayant au moins un responsable, s'affichent. Il n'est pas nécessaire que le contact et/ou ses coordonnées soient définis par défaut.<text:line-break/><text:line-break/></text:p>
      <text:p text:style-name="Text_20_body"><text:line-break/><text:line-break/></text:p>
      <text:list text:style-name="List_20_1" text:continue-numbering="false">
        <text:list-item>
          <text:p text:style-name="List_20_1_Content_First"> Bouton <text:span text:style-name="Strong_20_Emphasis">“Abonnement”</text:span> :<text:line-break/>Il présente les listes de diffusion déjà créées, correspondant au type de Tiers de l'abonné. Cocher ou décocher les listes pour l'associer ou non à une liste. <text:line-break/><text:line-break/></text:p>
        </text:list-item>
        <text:list-item>
          <text:p text:style-name="List_20_1_Content"> Bouton <text:span text:style-name="Strong_20_Emphasis">“Exporter les abonnés”</text:span> :<text:line-break/>Création d'un fichier csv permettant la consultation des informations dans un fichier Excel.<text:line-break/>Il n'est pas possible de modifier en masse les coordonnées des abonnés extraits et de les réimporter ensuite.Si une <text:span text:style-name="Strong_20_Emphasis">modification</text:span> est nécessaire ;<text:line-break/>- Il faut le faire <text:span text:style-name="Strong_20_Emphasis">dans Atys</text:span>,<text:line-break/>- Attendre la <text:span text:style-name="Strong_20_Emphasis">réplication</text:span><text:line-break/>- Puis, cliquer sur <text:span text:style-name="Strong_20_Emphasis">“Synchroniser les abonnés”</text:span>pour voir la modification dans le catalogue proposé.<text:line-break/>Dans tous les cas, la synchronisation sera réalisée <text:span text:style-name="Strong_20_Emphasis">automatiquement tous les matins</text:span>.<text:line-break/></text:p>
        </text:list-item>
        <text:list-item>
          <text:p text:style-name="List_20_1_Content"> <text:span text:style-name="Strong_20_Emphasis">Zone de Recherche</text:span> :<text:line-break/>La recherche est faite pour le type de compte sélectionné, parmi les responsables et les tiers. La recherche est réalisée sur l'ensemble des informations (Nom, Prénom, Portable et Email), avec l'opérateur “contient”.<text:line-break/><text:line-break/></text:p>
        </text:list-item>
        <text:list-item>
          <text:p text:style-name="List_20_1_Content_Last"> Abonnés externes </text:p>
        </text:list-item>
      </text:list>
      <text:p text:style-name="Text_20_body">Le type de compte externe concerne les <text:span text:style-name="Strong_20_Emphasis">abonnés ne provenant pas d'Atys</text:span>.<text:line-break/><text:line-break/></text:p>
      <text:list text:style-name="List_20_1" text:continue-numbering="false">
        <text:list-item>
          <text:p text:style-name="List_20_1_Content_First"> Ils peuvent être créés spécifiquement pour des communications de type <text:span text:style-name="Strong_20_Emphasis">SMS ou email</text:span> mais pas notification. </text:p>
        </text:list-item>
        <text:list-item>
          <text:p text:style-name="List_20_1_Content"> Il est possible de créer ce type d'abonnés en sélectionnant d'abord le <text:span text:style-name="Strong_20_Emphasis">type de compte “Externe”</text:span>, puis en cliquant sur le bouton <text:span text:style-name="Strong_20_Emphasis">“Créer un abonné externe”</text:span> : <text:line-break/><text:line-break/></text:p>
          <text:p text:style-name="Text_20_body"><text:line-break/><text:line-break/>Renseigner ensuite ses coordonnées : Nom, Prénom, Portable et email. Attention, cet abonné ne pourra <text:span text:style-name="Strong_20_Emphasis">pas être modifié</text:span> par la suite, il pourra être <text:span text:style-name="Strong_20_Emphasis">supprimé</text:span> du catalogue des abonnés.<text:line-break/></text:p>
          <text:p text:style-name="Text_20_body"><text:line-break/><text:line-break/></text:p>
        </text:list-item>
        <text:list-item>
          <text:p text:style-name="List_20_1_Content_Last"> Ils peuvent être intégrés à une liste de diffusion de la même façon que les autres types de compte.</text:p>
        </text:list-item>
      </text:list>
      <text:p text:style-name="Text_20_body"><text:line-break/><text:line-break/><text:line-break/></text:p>
      <text:h text:style-name="Heading_20_4" text:outline-level="4"><text:bookmark-start text:name="__RefHeading___listes_de_diffusion_15"/><text:bookmark-start text:name="listes_de_diffusion1"/>Listes de diffusion<text:bookmark-end text:name="__RefHeading___listes_de_diffusion_15"/><text:bookmark-end text:name="listes_de_diffusion1"/></text:h>
      <text:p text:style-name="Preformatted_20_Text"><text:s text:c="2"/>Marketing -&gt; Listes de diffusion</text:p>
      <text:p text:style-name="Text_20_body"><text:line-break/><text:line-break/>Vous avez accès au <text:span text:style-name="Strong_20_Emphasis">catalogue des listes de diffusion existantes</text:span>. Il est alors précisé si elles proviennent d'une liste automatique (non modifiable et mise à jour, tous les jours, avec vos tiers Atys) ou manuelle (modifiable dans Sitefinity), pour quel type de compte et le nombre d'abonnés.<text:line-break/><text:line-break/></text:p>
      <text:p text:style-name="Text_20_body"><text:line-break/><text:line-break/>
Pour chaque liste existante, différentes actions sont possibles :</text:p>
      <text:list text:style-name="List_20_1" text:continue-numbering="false">
        <text:list-item>
          <text:p text:style-name="List_20_1_Content_First"> Bouton <text:span text:style-name="Strong_20_Emphasis">“Détails”</text:span> :<text:line-break/>Il affiche le catalogue des abonnés de la liste</text:p>
          <text:list text:style-name="List_20_1">
            <text:list-item>
              <text:p text:style-name="List_20_1_Content"> La <text:span text:style-name="Strong_20_Emphasis"><text:span text:style-name="Emphasis">Recherche</text:span></text:span> fonctionne comme dans le cas de la gestion des abonnés</text:p>
            </text:list-item>
            <text:list-item>
              <text:p text:style-name="List_20_1_Content"> Le bouton <text:span text:style-name="Strong_20_Emphasis">“Modifier la liste”</text:span> permet de sélectionner/désélectionner des abonnés à la liste. </text:p>
              <text:list text:style-name="List_20_1">
                <text:list-item>
                  <text:p text:style-name="List_20_1_Content"> En cliquant sur le <text:span text:style-name="Strong_20_Emphasis">tiers</text:span>, tous les responsables seront automatiquement sélectionnés mais vous avez la possibilité d'en désélectionner certains si besoin. </text:p>
                </text:list-item>
                <text:list-item>
                  <text:p text:style-name="List_20_1_Content"> En cliquant sur les <text:span text:style-name="Strong_20_Emphasis">responsables</text:span>, ils s'ajoutent individuellement à la liste. Aucune validation n'est demandée Cliquer sur “Visualiser la liste” pour en avoir un aperçu.<text:line-break/>Puis “retour” pour revenir au catalogue initial.<text:line-break/><text:line-break/></text:p>
                </text:list-item>
              </text:list>
            </text:list-item>
          </text:list>
        </text:list-item>
        <text:list-item>
          <text:p text:style-name="List_20_1_Content"> Bouton <text:span text:style-name="Strong_20_Emphasis">“Renommer”</text:span> :<text:line-break/>Permet de modifier le nom de la liste<text:line-break/><text:line-break/></text:p>
        </text:list-item>
        <text:list-item>
          <text:p text:style-name="List_20_1_Content_Last"> Bouton <text:span text:style-name="Strong_20_Emphasis">“Supprimer”</text:span> :<text:line-break/>Une confirmation est demandée pour valider la suppression de la liste. </text:p>
        </text:list-item>
      </text:list>
      <text:p text:style-name="Text_20_body"><text:line-break/><text:line-break/>Il est aussi possible de <text:span text:style-name="Strong_20_Emphasis">créer une nouvelle liste</text:span> :</text:p>
      <text:list text:style-name="List_20_1" text:continue-numbering="false">
        <text:list-item>
          <text:p text:style-name="List_20_1_Content_First"> Cliquer sur <text:span text:style-name="Strong_20_Emphasis">“Créer une liste manuelle”</text:span>, renseigner le <text:span text:style-name="Strong_20_Emphasis">nom</text:span> de la liste et le <text:span text:style-name="Strong_20_Emphasis">type de compte</text:span> concerné :<text:line-break/><text:line-break/></text:p>
          <text:p text:style-name="Text_20_body"><text:line-break/><text:line-break/></text:p>
        </text:list-item>
        <text:list-item>
          <text:p text:style-name="List_20_1_Content_Last"> Puis accéder aux “Détails” de la liste et cliquer sur “Modifier la liste” pour la compéter (comme vue précédemment)</text:p>
        </text:list-item>
      </text:list>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9::15:35</meta:creation-date>
    <dc:creator>Generated</dc:creator>
    <dc:date>2026-08-13T19::15:35</dc:date>
    <dc:language>en-US</dc:language>
    <meta:editing-cycles>1</meta:editing-cycles>
    <meta:editing-duration>PT0S</meta:editing-duration>
    <dc:title>wiki:marketing</dc:title>
  </office:meta>
</office:document-meta>
</file>