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7152313232694cba8a45384d3b3f12.png"/>
  <manifest:file-entry manifest:media-type="image/png" manifest:full-path="Pictures/4a3ea1defc796401fccf7004c6eadf32.png"/>
  <manifest:file-entry manifest:media-type="image/png" manifest:full-path="Pictures/664f22a35c89b1609b4a5f505893033e.png"/>
  <manifest:file-entry manifest:media-type="image/png" manifest:full-path="Pictures/e052f0b090978b394da911a0979e99f6.png"/>
  <manifest:file-entry manifest:media-type="image/png" manifest:full-path="Pictures/10f8747b2f1c4738578a6556b878b53f.png"/>
  <manifest:file-entry manifest:media-type="image/png" manifest:full-path="Pictures/5c87faffc0e696bd14b82679b7d62437.png"/>
  <manifest:file-entry manifest:media-type="image/png" manifest:full-path="Pictures/65a9a5ca5da54e6b18066e5f39a39abb.png"/>
  <manifest:file-entry manifest:media-type="image/png" manifest:full-path="Pictures/68663bbbc8386b3acadd65d515ccdb7e.png"/>
  <manifest:file-entry manifest:media-type="image/png" manifest:full-path="Pictures/a694ae7ad4d494e6c8a6bd55b61dac09.png"/>
  <manifest:file-entry manifest:media-type="image/png" manifest:full-path="Pictures/96675d3b3679d57621c7234396411654.png"/>
  <manifest:file-entry manifest:media-type="image/png" manifest:full-path="Pictures/f4c9fb89e0b83b08110820a2013bc301.png"/>
  <manifest:file-entry manifest:media-type="image/png" manifest:full-path="Pictures/9213a8303f3a57f345956d76368d3e06.png"/>
  <manifest:file-entry manifest:media-type="image/png" manifest:full-path="Pictures/f92a2418d05881215dbe21ca5a85cb4f.png"/>
  <manifest:file-entry manifest:media-type="image/png" manifest:full-path="Pictures/e4c788873d122bb6ae62552d881db19d.png"/>
  <manifest:file-entry manifest:media-type="image/png" manifest:full-path="Pictures/b4daabd854c7b877d36d0dcb4dca61d6.png"/>
  <manifest:file-entry manifest:media-type="image/png" manifest:full-path="Pictures/bd881facc628f5c3f95e79edc764e7f4.png"/>
  <manifest:file-entry manifest:media-type="image/png" manifest:full-path="Pictures/18b7d8752c3526566c38ea6351f2c834.png"/>
  <manifest:file-entry manifest:media-type="image/png" manifest:full-path="Pictures/817ddca0cf315d9b05f531ee3ed9f8cb.png"/>
  <manifest:file-entry manifest:media-type="image/png" manifest:full-path="Pictures/abcdaab1551f1c76210da9a31e0687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releasenote:web"/><text:bookmark-start text:name="__RefHeading___solution_webles_nouveautes_1"/><text:bookmark-start text:name="solution_webles_nouveautes"/>Solution WEB : Les nouveautés<text:bookmark-end text:name="__RefHeading___solution_webles_nouveautes_1"/><text:bookmark-end text:name="solution_webles_nouveautes"/></text:h>
      <text:h text:style-name="Heading_20_1" text:outline-level="1"><text:bookmark-start text:name="__RefHeading___services_aux_agriculteurs_2"/><text:bookmark-start text:name="services_aux_agriculteurs"/>Services aux agriculteurs<text:bookmark-end text:name="__RefHeading___services_aux_agriculteurs_2"/><text:bookmark-end text:name="services_aux_agriculteurs"/></text:h>
      <text:p text:style-name="Text_20_body"><text:line-break/></text:p>
      <text:h text:style-name="Heading_20_2" text:outline-level="2"><text:bookmark-start text:name="__RefHeading___toutes_activites_3"/><text:bookmark-start text:name="toutes_activites"/>Toutes activités<text:bookmark-end text:name="__RefHeading___toutes_activites_3"/><text:bookmark-end text:name="toutes_activites"/></text:h>
      <text:p text:style-name="Text_20_body"><text:line-break/></text:p>
      <text:h text:style-name="Heading_20_3" text:outline-level="3"><text:bookmark-start text:name="__RefHeading___nouveaux_tableaux_de_bord_par_activite_4"/><text:bookmark-start text:name="nouveaux_tableaux_de_bord_par_activite"/>Nouveaux tableaux de bord par activité<text:bookmark-end text:name="__RefHeading___nouveaux_tableaux_de_bord_par_activite_4"/><text:bookmark-end text:name="nouveaux_tableaux_de_bord_par_activite"/></text:h>
      <table:table table:style-name="Table">
        <table:table-column table:style-name="odt_auto_style_table_column_1_1"/>
        <table:table-column table:style-name="odt_auto_style_table_column_1_2"/>
        <table:table-row>
          <table:table-cell office:value-type="string" table:style-name="tablecell">
            <text:p text:style-name="tablealignleft"><text:line-break/>
En plus de la refonte du tableau de bord d'accueil de l'extranet, des <text:span text:style-name="Strong_20_Emphasis">nouveaux tableaux de bord par activité</text:span> (<text:span text:style-name="Strong_20_Emphasis">exploitation, collecte, approvisionnement</text:span>) sont disponibles. Ils sont facilement accessibles dans l'application mobile grâce à la nouvelle barre d'onglets.</text:p>
            <text:a xlink:type="simple" xlink:href="https://analys-informatique.com/actu/2022/08/03/tableaux-de-bord-extranet" text:style-name="Internet_20_link" text:visited-style-name="Visited_20_Internet_20_Link">Lire l'article</text:a>
          </table:table-cell>
          <table:table-cell office:value-type="string" table:style-name="tablecell">
            <text:p text:style-name="tablealignleft"><draw:frame draw:style-name="media" draw:name="0" text:anchor-type="as-char" draw:z-index="0" svg:width="10.583333333333cm" svg:height="10.775757575758cm"><draw:image xlink:href="Pictures/3f7152313232694cba8a45384d3b3f12.png" xlink:type="simple" xlink:show="embed" xlink:actuate="onLoad"/></draw:frame></text:p>
          </table:table-cell>
        </table:table-row>
      </table:table>
      <text:p text:style-name="Text_20_body"><text:line-break/></text:p>
      <text:h text:style-name="Heading_20_3" text:outline-level="3"><text:bookmark-start text:name="__RefHeading___refonte_de_la_page_d_accueil_de_l_extranet_5"/><text:bookmark-start text:name="refonte_de_la_page_d_accueil_de_l_extranet"/>Refonte de la page d'accueil de l'extranet<text:bookmark-end text:name="__RefHeading___refonte_de_la_page_d_accueil_de_l_extranet_5"/><text:bookmark-end text:name="refonte_de_la_page_d_accueil_de_l_extranet"/></text:h>
      <table:table table:style-name="Table">
        <table:table-column table:style-name="odt_auto_style_table_column_2_1"/>
        <table:table-column table:style-name="odt_auto_style_table_column_2_2"/>
        <table:table-row>
          <table:table-cell office:value-type="string" table:style-name="tablecell">
            <text:p text:style-name="tablealignleft"><draw:frame draw:style-name="media" draw:name="1" text:anchor-type="as-char" draw:z-index="1" svg:width="10.583333333333cm" svg:height="7.699375cm"><draw:image xlink:href="Pictures/4a3ea1defc796401fccf7004c6eadf32.png" xlink:type="simple" xlink:show="embed" xlink:actuate="onLoad"/></draw:frame></text:p>
          </table:table-cell>
          <table:table-cell office:value-type="string" table:style-name="tablecell">
            <text:p text:style-name="tablealignleft"><text:line-break/>
La page d’accueil de l’extranet devient un <text:span text:style-name="Strong_20_Emphasis">tableau de bord</text:span>. Les informations les plus importantes pour vos agriculteurs sont visibles dès la page d’accueil.</text:p>
            <text:a xlink:type="simple" xlink:href="https://www.analys-informatique.com/actu/2022/08/03/tableaux-de-bord-extranet" text:style-name="Internet_20_link" text:visited-style-name="Visited_20_Internet_20_Link">Lire l'article</text:a>
          </table:table-cell>
        </table:table-row>
      </table:table>
      <text:p text:style-name="Text_20_body"><text:line-break/>
<text:line-break/>
<text:line-break/></text:p>
      <text:h text:style-name="Heading_20_3" text:outline-level="3"><text:bookmark-start text:name="__RefHeading___application_mobile_6"/><text:bookmark-start text:name="application_mobile"/>Application mobile<text:bookmark-end text:name="__RefHeading___application_mobile_6"/><text:bookmark-end text:name="application_mobile"/></text:h>
      <table:table table:style-name="Table">
        <table:table-column table:style-name="odt_auto_style_table_column_3_1"/>
        <table:table-column table:style-name="odt_auto_style_table_column_3_2"/>
        <table:table-row>
          <table:table-cell office:value-type="string" table:style-name="tablecell">
            <text:p text:style-name="tablealignleft"><text:line-break/>
Nous vous proposons désormais une solution d'application mobile vous permettant de proposer à vos agriculteurs la consultation de votre extranet sur <text:span text:style-name="Strong_20_Emphasis">votre application mobile</text:span> (à vos couleurs et à votre nom). Cette application mobile sera disponible pour <text:span text:style-name="Strong_20_Emphasis">Android et iOS</text:span>. Avec le module Intranet, vos TC pourront aussi utiliser votre application.</text:p>
            <text:a xlink:type="simple" xlink:href="https://analys-informatique.com/actu/2019/10/09/myosapp" text:style-name="Internet_20_link" text:visited-style-name="Visited_20_Internet_20_Link">Lire l'article</text:a>
          </table:table-cell>
          <table:table-cell office:value-type="string" table:style-name="tablecell">
            <text:p text:style-name="tablealignleft"><draw:frame draw:style-name="media" draw:name="2" text:anchor-type="as-char" draw:z-index="2" svg:width="7.9375cm" style:rel-width="100%" svg:height="8.5625928677563cm" style:rel-height="scale"><draw:image xlink:href="Pictures/664f22a35c89b1609b4a5f505893033e.png" xlink:type="simple" xlink:show="embed" xlink:actuate="onLoad"/></draw:frame></text:p>
          </table:table-cell>
        </table:table-row>
      </table:table>
      <text:p text:style-name="Text_20_body"><text:line-break/></text:p>
      <text:h text:style-name="Heading_20_3" text:outline-level="3"><text:bookmark-start text:name="__RefHeading___integration_farmleap_7"/><text:bookmark-start text:name="integration_farmleap"/>Intégration Farmleap<text:bookmark-end text:name="__RefHeading___integration_farmleap_7"/><text:bookmark-end text:name="integration_farmleap"/></text:h>
      <table:table table:style-name="Table">
        <table:table-column table:style-name="odt_auto_style_table_column_4_1"/>
        <table:table-column table:style-name="odt_auto_style_table_column_4_2"/>
        <table:table-row>
          <table:table-cell office:value-type="string" table:style-name="tablecell">
            <text:p text:style-name="tablealignleft"><draw:frame draw:style-name="media" draw:name="3" text:anchor-type="as-char" draw:z-index="3" svg:width="10.583333333333cm" svg:height="7.5975717439294cm"><draw:image xlink:href="Pictures/e052f0b090978b394da911a0979e99f6.png" xlink:type="simple" xlink:show="embed" xlink:actuate="onLoad"/></draw:frame></text:p>
          </table:table-cell>
          <table:table-cell office:value-type="string" table:style-name="tablecell">
            <text:p text:style-name="tablealignleft"><text:line-break/>
La <text:span text:style-name="Strong_20_Emphasis">plateforme FarmLEAP</text:span> est intégrée de façon transparente dans votre espace extranet. Un seul endroit pour trouver toutes les informations dont vous et vos agriculteurs ont besoin. </text:p>
            <text:a xlink:type="simple" xlink:href="https://www.analys-informatique.com/actu/2020/01/13/un-nouveau-partenariat-avec-la-start-up-de-l&amp;#39;agri-tech-farm-leap" text:style-name="Internet_20_link" text:visited-style-name="Visited_20_Internet_20_Link">Lire l'article</text:a>
          </table:table-cell>
        </table:table-row>
      </table:table>
      <text:p text:style-name="Text_20_body"><text:line-break/>
<text:line-break/></text:p>
      <text:h text:style-name="Heading_20_3" text:outline-level="3"><text:bookmark-start text:name="__RefHeading___transmission_de_documents_8"/><text:bookmark-start text:name="transmission_de_documents"/>Transmission de documents<text:bookmark-end text:name="__RefHeading___transmission_de_documents_8"/><text:bookmark-end text:name="transmission_de_documents"/></text:h>
      <table:table table:style-name="Table">
        <table:table-column table:style-name="odt_auto_style_table_column_5_1"/>
        <table:table-column table:style-name="odt_auto_style_table_column_5_2"/>
        <table:table-row>
          <table:table-cell office:value-type="string" table:style-name="tablecell">
            <text:p text:style-name="tablealignleft"><text:line-break/></text:p>
            <text:h text:style-name="Heading_20_4" text:outline-level="4"><text:bookmark-start text:name="__RefHeading___gestion_des_certiphytos_depuis_l_extranet_9"/><text:bookmark-start text:name="gestion_des_certiphytos_depuis_l_extranet"/>Gestion des Certiphytos depuis l'extranet<text:bookmark-end text:name="__RefHeading___gestion_des_certiphytos_depuis_l_extranet_9"/><text:bookmark-end text:name="gestion_des_certiphytos_depuis_l_extranet"/></text:h>
            <text:p text:style-name="Text_20_body">Depuis l'extranet, vos agriculteurs gèrent eux-mêmes l'envoi de leur Certiphyto. Vous les validez ou non dans l'interface d'administration Sitefinity. Les Certiphytos sont intégrés dans Atys.</text:p>
            <text:a xlink:type="simple" xlink:href="https://analys-informatique.com/actu/2023/08/30/gestion-des-certiphyto" text:style-name="Internet_20_link" text:visited-style-name="Visited_20_Internet_20_Link">Lire l'article</text:a>
            <text:p text:style-name="Text_20_body"><text:line-break/></text:p>
            <text:h text:style-name="Heading_20_4" text:outline-level="4"><text:bookmark-start text:name="__RefHeading___envoi_de_documents_10"/><text:bookmark-start text:name="envoi_de_documents"/>Envoi de documents<text:bookmark-end text:name="__RefHeading___envoi_de_documents_10"/><text:bookmark-end text:name="envoi_de_documents"/></text:h>
            <text:p text:style-name="Text_20_body">Vos agriculteurs peuvent vous transmettre des documents depuis l'extranet. C'est document sont intégrés automatiquement dans Atys.</text:p>
          </table:table-cell>
          <table:table-cell office:value-type="string" table:style-name="tablecell">
            <text:p text:style-name="tablealignleft"><draw:frame draw:style-name="media" draw:name="4" text:anchor-type="as-char" draw:z-index="4" svg:width="5.2916666666667cm" style:rel-width="100%" svg:height="5.9795833333333cm" style:rel-height="scale"><draw:image xlink:href="Pictures/10f8747b2f1c4738578a6556b878b53f.png" xlink:type="simple" xlink:show="embed" xlink:actuate="onLoad"/></draw:frame></text:p>
          </table:table-cell>
        </table:table-row>
      </table:table>
      <text:p text:style-name="Text_20_body"><text:line-break/>
<text:line-break/></text:p>
      <text:h text:style-name="Heading_20_3" text:outline-level="3"><text:bookmark-start text:name="__RefHeading___double_authentification_11"/><text:bookmark-start text:name="double_authentification"/>Double authentification<text:bookmark-end text:name="__RefHeading___double_authentification_11"/><text:bookmark-end text:name="double_authentification"/></text:h>
      <table:table table:style-name="Table">
        <table:table-column table:style-name="odt_auto_style_table_column_6_1"/>
        <table:table-column table:style-name="odt_auto_style_table_column_6_2"/>
        <table:table-row>
          <table:table-cell office:value-type="string" table:style-name="tablecell">
            <text:p text:style-name="tablealignleft"><draw:frame draw:style-name="media" draw:name="5" text:anchor-type="as-char" draw:z-index="5" svg:width="5.2916666666667cm" style:rel-width="100%" svg:height="10.329333333333cm" style:rel-height="scale"><draw:image xlink:href="Pictures/5c87faffc0e696bd14b82679b7d62437.png" xlink:type="simple" xlink:show="embed" xlink:actuate="onLoad"/></draw:frame></text:p>
          </table:table-cell>
          <table:table-cell office:value-type="string" table:style-name="tablecell">
            <text:p text:style-name="tablealignleft"><text:line-break/>
Une nouvelle fonctionnalité de <text:span text:style-name="Strong_20_Emphasis">double authentification</text:span> permet de renforcer la sécurité lorsque vos agriculteurs réalise une action.
Parmi les actions sur lequel on peut mettre en place cette double authentification : <text:span text:style-name="Strong_20_Emphasis">commandes en ligne, souscriptions de contrat, signatures de contrat ou de commande, signatures des documents à l’entrée</text:span> sur l'extranet (CGV, …)</text:p>
            <text:a xlink:type="simple" xlink:href="https://analys-informatique.com/actu/2023/08/30/comparaison-de-produits-phytopharmaceutiques" text:style-name="Internet_20_link" text:visited-style-name="Visited_20_Internet_20_Link">Lire l'article</text:a>
          </table:table-cell>
        </table:table-row>
      </table:table>
      <text:p text:style-name="Text_20_body"><text:line-break/>
<text:line-break/></text:p>
      <text:h text:style-name="Heading_20_3" text:outline-level="3"><text:bookmark-start text:name="__RefHeading___envoi_de_sms_email_notification_12"/><text:bookmark-start text:name="envoi_de_sms_email_notification"/>Envoi de sms, email, notification<text:bookmark-end text:name="__RefHeading___envoi_de_sms_email_notification_12"/><text:bookmark-end text:name="envoi_de_sms_email_notification"/></text:h>
      <table:table table:style-name="Table">
        <table:table-column table:style-name="odt_auto_style_table_column_7_1"/>
        <table:table-column table:style-name="odt_auto_style_table_column_7_2"/>
        <table:table-row>
          <table:table-cell office:value-type="string" table:style-name="tablecell">
            <text:p text:style-name="tablealignleft"><text:line-break/></text:p>
            <text:h text:style-name="Heading_20_4" text:outline-level="4"><text:bookmark-start text:name="__RefHeading___nouvelle_gestion_des_listes_de_diffusion_13"/><text:bookmark-start text:name="nouvelle_gestion_des_listes_de_diffusion"/>Nouvelle gestion des listes de diffusion<text:bookmark-end text:name="__RefHeading___nouvelle_gestion_des_listes_de_diffusion_13"/><text:bookmark-end text:name="nouvelle_gestion_des_listes_de_diffusion"/></text:h>
            <text:p text:style-name="Text_20_body">Nous avons revu notre système de <text:span text:style-name="Strong_20_Emphasis">gestion des listes de diffusion</text:span> pour le rendre plus facile à utiliser. La création et l'ajout d'abonnés ont été simplifiés.
En plus des listes manuelles gérées dans Sitefinity. Des <text:span text:style-name="Strong_20_Emphasis">listes</text:span> peuvent être créées directement dans <text:span text:style-name="Strong_20_Emphasis">Atys</text:span>. C'est liste sont automatiquement mis à jour dans Sitefinity.
<text:line-break/>
<text:line-break/></text:p>
            <text:h text:style-name="Heading_20_4" text:outline-level="4"><text:bookmark-start text:name="__RefHeading___nouvelle_presentation_pour_la_page_d_envoi_de_smsemailnotification_14"/><text:bookmark-start text:name="nouvelle_presentation_pour_la_page_d_envoi_de_smsemailnotification"/>Nouvelle présentation pour la page d'envoi de sms/email/notification<text:bookmark-end text:name="__RefHeading___nouvelle_presentation_pour_la_page_d_envoi_de_smsemailnotification_14"/><text:bookmark-end text:name="nouvelle_presentation_pour_la_page_d_envoi_de_smsemailnotification"/></text:h>
            <text:p text:style-name="Text_20_body">L'envoi de <text:span text:style-name="Strong_20_Emphasis">sms/email/notification</text:span> ne se fait plus qu'à un seul endroit dans l'interface d'administration <text:span text:style-name="Strong_20_Emphasis">Sitefinity</text:span>. Les notifications peuvent également être envoyées depuis l'<text:span text:style-name="Strong_20_Emphasis">application</text:span> mobile directement.  </text:p>
          </table:table-cell>
          <table:table-cell office:value-type="string" table:style-name="tablecell">
            <text:p text:style-name="tablealignleft"><draw:frame draw:style-name="media" draw:name="6" text:anchor-type="as-char" draw:z-index="6" svg:width="10.583333333333cm" svg:height="7.4275757575758cm"><draw:image xlink:href="Pictures/65a9a5ca5da54e6b18066e5f39a39abb.png" xlink:type="simple" xlink:show="embed" xlink:actuate="onLoad"/></draw:frame></text:p>
          </table:table-cell>
        </table:table-row>
      </table:table>
      <text:p text:style-name="Text_20_body"><text:line-break/></text:p>
      <text:h text:style-name="Heading_20_3" text:outline-level="3"><text:bookmark-start text:name="__RefHeading___meteo_agricole_-_nouvelle_presentation_15"/><text:bookmark-start text:name="meteo_agricole_-_nouvelle_presentation"/>Météo agricole - Nouvelle présentation<text:bookmark-end text:name="__RefHeading___meteo_agricole_-_nouvelle_presentation_15"/><text:bookmark-end text:name="meteo_agricole_-_nouvelle_presentation"/></text:h>
      <table:table table:style-name="Table">
        <table:table-column table:style-name="odt_auto_style_table_column_8_1"/>
        <table:table-column table:style-name="odt_auto_style_table_column_8_2"/>
        <table:table-row>
          <table:table-cell office:value-type="string" table:style-name="tablecell">
            <text:p text:style-name="tablealignleft"><text:line-break/>
Nouvelle présentation plus adaptée mobile pour la <text:span text:style-name="Strong_20_Emphasis">météo agricole</text:span>. Plus d'informations météo disponibles.</text:p>
            <text:a xlink:type="simple" xlink:href="https://analys-informatique.com/actu/2019/02/07/le-module-m%C3%A9t%C3%A9o-agricole-%C3%A9volue" text:style-name="Internet_20_link" text:visited-style-name="Visited_20_Internet_20_Link">Lire l'article</text:a>
          </table:table-cell>
          <table:table-cell office:value-type="string" table:style-name="tablecell">
            <text:p text:style-name="tablealignleft"><draw:frame draw:style-name="media" draw:name="7" text:anchor-type="as-char" draw:z-index="7" svg:width="10.583333333333cm" svg:height="11.323028673835cm"><draw:image xlink:href="Pictures/68663bbbc8386b3acadd65d515ccdb7e.png" xlink:type="simple" xlink:show="embed" xlink:actuate="onLoad"/></draw:frame></text:p>
          </table:table-cell>
        </table:table-row>
      </table:table>
      <text:p text:style-name="Text_20_body"><text:line-break/></text:p>
      <text:h text:style-name="Heading_20_2" text:outline-level="2"><text:bookmark-start text:name="__RefHeading___cereales_16"/><text:bookmark-start text:name="cereales"/>Céréales<text:bookmark-end text:name="__RefHeading___cereales_16"/><text:bookmark-end text:name="cereales"/></text:h>
      <text:p text:style-name="Text_20_body"><text:line-break/></text:p>
      <text:h text:style-name="Heading_20_3" text:outline-level="3"><text:bookmark-start text:name="__RefHeading___saisie_de_la_durabilite_dans_l_extranet_17"/><text:bookmark-start text:name="saisie_de_la_durabilite_dans_l_extranet"/>Saisie de la durabilité dans l'extranet<text:bookmark-end text:name="__RefHeading___saisie_de_la_durabilite_dans_l_extranet_17"/><text:bookmark-end text:name="saisie_de_la_durabilite_dans_l_extranet"/></text:h>
      <table:table table:style-name="Table">
        <table:table-column table:style-name="odt_auto_style_table_column_9_1"/>
        <table:table-column table:style-name="odt_auto_style_table_column_9_2"/>
        <table:table-row>
          <table:table-cell office:value-type="string" table:style-name="tablecell">
            <text:p text:style-name="tablealignleft"><draw:frame draw:style-name="media" draw:name="8" text:anchor-type="as-char" draw:z-index="8" svg:width="5.2916666666667cm" style:rel-width="100%" svg:height="10.339916666667cm" style:rel-height="scale"><draw:image xlink:href="Pictures/a694ae7ad4d494e6c8a6bd55b61dac09.png" xlink:type="simple" xlink:show="embed" xlink:actuate="onLoad"/></draw:frame></text:p>
          </table:table-cell>
          <table:table-cell office:value-type="string" table:style-name="tablecell">
            <text:p text:style-name="tablealignleft"><text:line-break/>
Les agriculteurs peuvent <text:span text:style-name="Strong_20_Emphasis">saisir leur déclaration annuelle de respect des critères de durabilité depuis l'extranet</text:span>. L'intégration dans Atys est automatique (avec validation manuelle ou non selon votre choix)</text:p>
            <text:a xlink:type="simple" xlink:href="https://www.analys-informatique.com/actu/2020/09/10/saisie-de-la-durabilite-dans-lextranet" text:style-name="Internet_20_link" text:visited-style-name="Visited_20_Internet_20_Link">Lire l'article</text:a>
          </table:table-cell>
        </table:table-row>
      </table:table>
      <text:p text:style-name="Text_20_body"><text:line-break/></text:p>
      <text:h text:style-name="Heading_20_3" text:outline-level="3"><text:bookmark-start text:name="__RefHeading___souscription_de_contrat_18"/><text:bookmark-start text:name="souscription_de_contrat"/>Souscription de contrat<text:bookmark-end text:name="__RefHeading___souscription_de_contrat_18"/><text:bookmark-end text:name="souscription_de_contrat"/></text:h>
      <text:p text:style-name="Text_20_body"><text:line-break/></text:p>
      <table:table table:style-name="Table">
        <table:table-column table:style-name="odt_auto_style_table_column_10_1"/>
        <table:table-column table:style-name="odt_auto_style_table_column_10_2"/>
        <table:table-row>
          <table:table-cell office:value-type="string" table:style-name="tablecell">
            <text:p text:style-name="tablealignleft">Le module de souscription de contrat évolue. La nouvelle version permet une <text:span text:style-name="Strong_20_Emphasis">souscription de contrat simplifiée</text:span> en quelques clics seulement. Le module est optimisé pour une utilisation sur téléphone mobile.</text:p>
            <text:a xlink:type="simple" xlink:href="https://analys-informatique.com/actu/2019/10/09/la-souscription-de-contrat-depuis-l&amp;#39;extranet-%C3%A9volue" text:style-name="Internet_20_link" text:visited-style-name="Visited_20_Internet_20_Link">Lire l'article</text:a>
          </table:table-cell>
          <table:table-cell office:value-type="string" table:style-name="tablecell">
            <text:p text:style-name="tablealignleft">
<text:span text:style-name="Plugin_Wrap_Span_"><draw:frame draw:style-name="mediaright" draw:name="9" text:anchor-type="paragraph" draw:z-index="9" svg:width="12.038541666667cm" svg:height="0.9525cm"><draw:image xlink:href="Pictures/96675d3b3679d57621c7234396411654.png" xlink:type="simple" xlink:show="embed" xlink:actuate="onLoad"/></draw:frame></text:span></text:p>
          </table:table-cell>
        </table:table-row>
      </table:table>
      <text:p text:style-name="Text_20_body"><text:line-break/></text:p>
      <text:h text:style-name="Heading_20_3" text:outline-level="3"><text:bookmark-start text:name="__RefHeading___cotations_-_nouvelle_presentation_19"/><text:bookmark-start text:name="cotations_-_nouvelle_presentation"/>Cotations - Nouvelle présentation<text:bookmark-end text:name="__RefHeading___cotations_-_nouvelle_presentation_19"/><text:bookmark-end text:name="cotations_-_nouvelle_presentation"/></text:h>
      <table:table table:style-name="Table">
        <table:table-column table:style-name="odt_auto_style_table_column_11_1"/>
        <table:table-column table:style-name="odt_auto_style_table_column_11_2"/>
        <table:table-row>
          <table:table-cell office:value-type="string" table:style-name="tablecell">
            <text:p text:style-name="tablealignleft"><draw:frame draw:style-name="media" draw:name="10" text:anchor-type="as-char" draw:z-index="10" svg:width="7.9375cm" style:rel-width="100%" svg:height="9.62421875cm" style:rel-height="scale"><draw:image xlink:href="Pictures/f4c9fb89e0b83b08110820a2013bc301.png" xlink:type="simple" xlink:show="embed" xlink:actuate="onLoad"/></draw:frame></text:p>
          </table:table-cell>
          <table:table-cell office:value-type="string" table:style-name="tablecell">
            <text:p text:style-name="tablealignleft"><text:line-break/>
Nouvelle présentation des cotations d'abord pensée pour une <text:span text:style-name="Strong_20_Emphasis">utilisation mobile</text:span>. La variation de prix est affichée pour les cotations Euronext. Les utilisateurs ont directement accès à la contractualisation ou la création d'alerte pour chaque échéance. Les échéances sont aussi plus personnalisables.
<text:line-break/>Possibilité d'avoir des <text:span text:style-name="Strong_20_Emphasis">cotations engrais</text:span> en plus des cotations de marchés physiques.</text:p>
            <text:a xlink:type="simple" xlink:href="https://analys-informatique.com/actu/2021/06/20/le-module-de-cotations" text:style-name="Internet_20_link" text:visited-style-name="Visited_20_Internet_20_Link">Lire l'article</text:a>
          </table:table-cell>
        </table:table-row>
      </table:table>
      <text:p text:style-name="Text_20_body"><text:line-break/></text:p>
      <text:h text:style-name="Heading_20_3" text:outline-level="3"><text:bookmark-start text:name="__RefHeading___saisie_des_alertes_cours_-_nouvelle_presentation_20"/><text:bookmark-start text:name="saisie_des_alertes_cours_-_nouvelle_presentation"/>Saisie des alertes cours - Nouvelle présentation<text:bookmark-end text:name="__RefHeading___saisie_des_alertes_cours_-_nouvelle_presentation_20"/><text:bookmark-end text:name="saisie_des_alertes_cours_-_nouvelle_presentation"/></text:h>
      <table:table table:style-name="Table">
        <table:table-column table:style-name="odt_auto_style_table_column_12_1"/>
        <table:table-column table:style-name="odt_auto_style_table_column_12_2"/>
        <table:table-row>
          <table:table-cell office:value-type="string" table:style-name="tablecell">
            <text:p text:style-name="tablealignleft"><text:line-break/>
Nouvelle présentation pour les <text:span text:style-name="Strong_20_Emphasis">alertes cours</text:span>. L'interface est d'abord pensée pour l'utilisation mobile . </text:p>
          </table:table-cell>
          <table:table-cell office:value-type="string" table:style-name="tablecell">
            <text:p text:style-name="tablealignleft"><draw:frame draw:style-name="media" draw:name="11" text:anchor-type="as-char" draw:z-index="11" svg:width="5.2916666666667cm" style:rel-width="100%" svg:height="6.3323611111111cm" style:rel-height="scale"><draw:image xlink:href="Pictures/9213a8303f3a57f345956d76368d3e06.png" xlink:type="simple" xlink:show="embed" xlink:actuate="onLoad"/></draw:frame></text:p>
          </table:table-cell>
        </table:table-row>
      </table:table>
      <text:p text:style-name="Text_20_body"><text:line-break/>
<text:line-break/>
<text:line-break/></text:p>
      <text:h text:style-name="Heading_20_2" text:outline-level="2"><text:bookmark-start text:name="__RefHeading___approvisionnement_21"/><text:bookmark-start text:name="approvisionnement"/>Approvisionnement<text:bookmark-end text:name="__RefHeading___approvisionnement_21"/><text:bookmark-end text:name="approvisionnement"/></text:h>
      <text:p text:style-name="Text_20_body"><text:line-break/></text:p>
      <text:h text:style-name="Heading_20_3" text:outline-level="3"><text:bookmark-start text:name="__RefHeading___certifications_et_certiphytos_22"/><text:bookmark-start text:name="certifications_et_certiphytos"/>Certifications et Certiphytos<text:bookmark-end text:name="__RefHeading___certifications_et_certiphytos_22"/><text:bookmark-end text:name="certifications_et_certiphytos"/></text:h>
      <table:table table:style-name="Table">
        <table:table-column table:style-name="odt_auto_style_table_column_13_1"/>
        <table:table-column table:style-name="odt_auto_style_table_column_13_2"/>
        <table:table-row>
          <table:table-cell office:value-type="string" table:style-name="tablecell">
            <text:p text:style-name="tablealignleft"><text:line-break/></text:p>
            <text:h text:style-name="Heading_20_4" text:outline-level="4"><text:bookmark-start text:name="__RefHeading___certifications_23"/><text:bookmark-start text:name="certifications"/>Certifications<text:bookmark-end text:name="__RefHeading___certifications_23"/><text:bookmark-end text:name="certifications"/></text:h>
            <text:p text:style-name="Text_20_body">Les <text:span text:style-name="Strong_20_Emphasis">informations sur les certifications</text:span> peuvent être affichées dans l'extranet. Une <text:span text:style-name="Strong_20_Emphasis">notification</text:span> s'affiche également sur la page d'accueil de l'extranet pour alerter les utilisateurs quand la date de fin de validité est proche (ou dépassée).
<text:line-break/></text:p>
            <text:h text:style-name="Heading_20_4" text:outline-level="4"><text:bookmark-start text:name="__RefHeading___certiphytos_24"/><text:bookmark-start text:name="certiphytos"/>Certiphytos<text:bookmark-end text:name="__RefHeading___certiphytos_24"/><text:bookmark-end text:name="certiphytos"/></text:h>
            <text:p text:style-name="Text_20_body">Vos agriculteurs gèrent <text:span text:style-name="Strong_20_Emphasis">l'envoi de leur certiphyto (jpg, pdf)</text:span> directement dans l'extranet. Vous validez ou non le document reçu et celui-ci est <text:span text:style-name="Strong_20_Emphasis">intégré automatiquement dans Atys</text:span>.</text:p>
          </table:table-cell>
          <table:table-cell office:value-type="string" table:style-name="tablecell">
            <text:p text:style-name="tablealignleft"><draw:frame draw:style-name="media" draw:name="12" text:anchor-type="as-char" draw:z-index="12" svg:width="5.2916666666667cm" style:rel-width="100%" svg:height="5.6620833333333cm" style:rel-height="scale"><draw:image xlink:href="Pictures/f92a2418d05881215dbe21ca5a85cb4f.png" xlink:type="simple" xlink:show="embed" xlink:actuate="onLoad"/></draw:frame></text:p>
          </table:table-cell>
        </table:table-row>
      </table:table>
      <text:h text:style-name="Heading_20_3" text:outline-level="3"><text:bookmark-start text:name="__RefHeading___cotations_engrais_25"/><text:bookmark-start text:name="cotations_engrais"/>Cotations engrais<text:bookmark-end text:name="__RefHeading___cotations_engrais_25"/><text:bookmark-end text:name="cotations_engrais"/></text:h>
      <table:table table:style-name="Table">
        <table:table-column table:style-name="odt_auto_style_table_column_14_1"/>
        <table:table-column table:style-name="odt_auto_style_table_column_14_2"/>
        <table:table-row>
          <table:table-cell office:value-type="string" table:style-name="tablecell">
            <text:p text:style-name="tablealignleft"><draw:frame draw:style-name="media" draw:name="13" text:anchor-type="as-char" draw:z-index="13" svg:width="5.2916666666667cm" style:rel-width="100%" svg:height="7.975845410628cm" style:rel-height="scale"><draw:image xlink:href="Pictures/e4c788873d122bb6ae62552d881db19d.png" xlink:type="simple" xlink:show="embed" xlink:actuate="onLoad"/></draw:frame></text:p>
          </table:table-cell>
          <table:table-cell office:value-type="string" table:style-name="tablecell">
            <text:p text:style-name="tablealignleft"><text:line-break/>
Possibilité de <text:span text:style-name="Strong_20_Emphasis">coter vos engrais</text:span> avec la même interface que les cotations marchés physiques.</text:p>
            <text:a xlink:type="simple" xlink:href="https://analys-informatique.com/actu/2022/08/09/cotations-engrais" text:style-name="Internet_20_link" text:visited-style-name="Visited_20_Internet_20_Link">Lire l'article</text:a>
          </table:table-cell>
        </table:table-row>
      </table:table>
      <text:h text:style-name="Heading_20_3" text:outline-level="3"><text:bookmark-start text:name="__RefHeading___prise_de_commande_en_ligne_26"/><text:bookmark-start text:name="prise_de_commande_en_ligne"/>Prise de commande en ligne<text:bookmark-end text:name="__RefHeading___prise_de_commande_en_ligne_26"/><text:bookmark-end text:name="prise_de_commande_en_ligne"/></text:h>
      <table:table table:style-name="Table">
        <table:table-column table:style-name="odt_auto_style_table_column_15_1"/>
        <table:table-column table:style-name="odt_auto_style_table_column_15_2"/>
        <table:table-row>
          <table:table-cell office:value-type="string" table:style-name="tablecell">
            <text:p text:style-name="tablealignleft"><text:line-break/>
Proposez à tout moment votre <text:span text:style-name="Strong_20_Emphasis">catalogue de produits</text:span> sur votre espace extranet. La <text:span text:style-name="Strong_20_Emphasis">prise de commande se fait en ligne</text:span> mais la <text:span text:style-name="Strong_20_Emphasis">facturation</text:span> et le paiement se gère comme n’importe quelles autres commandes de vos clients depuis <text:span text:style-name="Strong_20_Emphasis">Atys</text:span>.</text:p>
            <text:a xlink:type="simple" xlink:href="https://www.analys-informatique.com/actu/2020/05/20/une-solution-e-commerce-cle-en-main" text:style-name="Internet_20_link" text:visited-style-name="Visited_20_Internet_20_Link">Lire l'article</text:a>
          </table:table-cell>
          <table:table-cell office:value-type="string" table:style-name="tablecell">
            <text:p text:style-name="tablealignleft"><draw:frame draw:style-name="media" draw:name="14" text:anchor-type="as-char" draw:z-index="14" svg:width="5.2916666666667cm" style:rel-width="100%" svg:height="6.3323611111111cm" style:rel-height="scale"><draw:image xlink:href="Pictures/b4daabd854c7b877d36d0dcb4dca61d6.png" xlink:type="simple" xlink:show="embed" xlink:actuate="onLoad"/></draw:frame></text:p>
          </table:table-cell>
        </table:table-row>
      </table:table>
      <text:p text:style-name="Text_20_body"><text:line-break/>
<text:line-break/></text:p>
      <text:h text:style-name="Heading_20_1" text:outline-level="1"><text:bookmark-start text:name="__RefHeading___services_aux_tc_27"/><text:bookmark-start text:name="services_aux_tc"/>Services aux TC<text:bookmark-end text:name="__RefHeading___services_aux_tc_27"/><text:bookmark-end text:name="services_aux_tc"/></text:h>
      <text:p text:style-name="Text_20_body"><text:line-break/></text:p>
      <text:h text:style-name="Heading_20_2" text:outline-level="2"><text:bookmark-start text:name="__RefHeading___toutes_activites_28"/><text:bookmark-start text:name="toutes_activites1"/>Toutes activités<text:bookmark-end text:name="__RefHeading___toutes_activites_28"/><text:bookmark-end text:name="toutes_activites1"/></text:h>
      <text:p text:style-name="Text_20_body"><text:line-break/></text:p>
      <text:h text:style-name="Heading_20_3" text:outline-level="3"><text:bookmark-start text:name="__RefHeading___personnalisation_des_templates_des_emails_transactionnels_29"/><text:bookmark-start text:name="personnalisation_des_templates_des_emails_transactionnels"/>Personnalisation des Templates des emails transactionnels<text:bookmark-end text:name="__RefHeading___personnalisation_des_templates_des_emails_transactionnels_29"/><text:bookmark-end text:name="personnalisation_des_templates_des_emails_transactionnels"/></text:h>
      <table:table table:style-name="Table">
        <table:table-column table:style-name="odt_auto_style_table_column_16_1"/>
        <table:table-column table:style-name="odt_auto_style_table_column_16_2"/>
        <table:table-row>
          <table:table-cell office:value-type="string" table:style-name="tablecell">
            <text:p text:style-name="tablealignleft"><text:line-break/>
Pour tous les <text:span text:style-name="Strong_20_Emphasis">emails transactionnels envoyés depuis le site internet</text:span> (récapitulatif d'une commande, changement de mot de passe… ) vous pouvez désormais<text:span text:style-name="Strong_20_Emphasis"> personnaliser le message</text:span> dans l'interface d'administration Sitefinity. Vous pouvez y ajouter votre propre <text:span text:style-name="Strong_20_Emphasis">texte</text:span> ainsi que des <text:span text:style-name="Strong_20_Emphasis">variables</text:span> comme le nom de vos clients et leur adresse mail pour chaque type d'email transactionnel.</text:p>
          </table:table-cell>
          <table:table-cell office:value-type="string" table:style-name="tablecell">
            <text:p text:style-name="tablealignleft"><draw:frame draw:style-name="media" draw:name="15" text:anchor-type="as-char" draw:z-index="15" svg:width="10.583333333333cm" svg:height="8.8235753317721cm"><draw:image xlink:href="Pictures/bd881facc628f5c3f95e79edc764e7f4.png" xlink:type="simple" xlink:show="embed" xlink:actuate="onLoad"/></draw:frame></text:p>
          </table:table-cell>
        </table:table-row>
      </table:table>
      <text:p text:style-name="Text_20_body"> <text:line-break/>
<text:line-break/></text:p>
      <text:h text:style-name="Heading_20_3" text:outline-level="3"><text:bookmark-start text:name="__RefHeading___application_mobile_30"/><text:bookmark-start text:name="application_mobile1"/>Application Mobile<text:bookmark-end text:name="__RefHeading___application_mobile_30"/><text:bookmark-end text:name="application_mobile1"/></text:h>
      <text:p text:style-name="Text_20_body">Avec le module intranet, vos TC peuvent notamment utiliser l'application mobile pour consulter les informations de leurs agriculteurs. Un tableau bord d'accueil spécifique d'accéder aux informations qui les concèrnent (stocks, situation agriculteur, documents spécifiques…)
<text:line-break/>
<text:line-break/></text:p>
      <text:h text:style-name="Heading_20_3" text:outline-level="3"><text:bookmark-start text:name="__RefHeading___integration_farmleap_31"/><text:bookmark-start text:name="integration_farmleap1"/>Integration Farmleap<text:bookmark-end text:name="__RefHeading___integration_farmleap_31"/><text:bookmark-end text:name="integration_farmleap1"/></text:h>
      <text:p text:style-name="Text_20_body">L'intégration dans votre espace extranet de la plateforme Farmleap facilite le conseil, le suivi et l'animation par vos TC de leur réseau d'agriculteurs.
<text:line-break/>
<text:line-break/></text:p>
      <text:h text:style-name="Heading_20_2" text:outline-level="2"><text:bookmark-start text:name="__RefHeading___cereales_32"/><text:bookmark-start text:name="cereales1"/>Céréales<text:bookmark-end text:name="__RefHeading___cereales_32"/><text:bookmark-end text:name="cereales1"/></text:h>
      <text:p text:style-name="Text_20_body"><text:line-break/></text:p>
      <text:h text:style-name="Heading_20_3" text:outline-level="3"><text:bookmark-start text:name="__RefHeading___souscription_de_contrat_33"/><text:bookmark-start text:name="souscription_de_contrat1"/>Souscription de contrat<text:bookmark-end text:name="__RefHeading___souscription_de_contrat_33"/><text:bookmark-end text:name="souscription_de_contrat1"/></text:h>
      <text:p text:style-name="Text_20_body">Les TC peuvent préparer des contrats pour leurs agriculteurs. Une option peut leur permettre de modifier le prix de la cotation lors de la souscription (avec une limite si besoin).
<text:line-break/>
<text:line-break/></text:p>
      <text:h text:style-name="Heading_20_3" text:outline-level="3"><text:bookmark-start text:name="__RefHeading___recapitulatif_des_alertes_cours_marche_34"/><text:bookmark-start text:name="recapitulatif_des_alertes_cours_marche"/>Récapitulatif des Alertes Cours marché<text:bookmark-end text:name="__RefHeading___recapitulatif_des_alertes_cours_marche_34"/><text:bookmark-end text:name="recapitulatif_des_alertes_cours_marche"/></text:h>
      <table:table table:style-name="Table">
        <table:table-column table:style-name="odt_auto_style_table_column_17_1"/>
        <table:table-column table:style-name="odt_auto_style_table_column_17_2"/>
        <table:table-row>
          <table:table-cell office:value-type="string" table:style-name="tablecell">
            <text:p text:style-name="tablealignleft"><draw:frame draw:style-name="media" draw:name="16" text:anchor-type="as-char" draw:z-index="16" svg:width="10.583333333333cm" svg:height="4.9902869757174cm"><draw:image xlink:href="Pictures/18b7d8752c3526566c38ea6351f2c834.png" xlink:type="simple" xlink:show="embed" xlink:actuate="onLoad"/></draw:frame></text:p>
          </table:table-cell>
          <table:table-cell office:value-type="string" table:style-name="tablecell">
            <text:p text:style-name="tablealignleft"><text:line-break/>
Dans l'interface d'administration de votre site Sitefinity, vous trouvez maintenant un onglet “récapitulatif des alertes cotations”. Cela permet d'avoir un <text:span text:style-name="Strong_20_Emphasis">tableau contenant toutes les alertes mises en place par vos agriculteurs</text:span> . Cela donne un aperçu de prix auquel vos agriculteurs sont vendeurs.</text:p>
          </table:table-cell>
        </table:table-row>
      </table:table>
      <text:p text:style-name="Text_20_body"><text:line-break/>
<text:line-break/></text:p>
      <text:h text:style-name="Heading_20_2" text:outline-level="2"><text:bookmark-start text:name="__RefHeading___approvisionnement_35"/><text:bookmark-start text:name="approvisionnement1"/>Approvisionnement<text:bookmark-end text:name="__RefHeading___approvisionnement_35"/><text:bookmark-end text:name="approvisionnement1"/></text:h>
      <text:p text:style-name="Text_20_body"><text:line-break/></text:p>
      <text:h text:style-name="Heading_20_3" text:outline-level="3"><text:bookmark-start text:name="__RefHeading___module_intranet_nouvelle_widget_affichage_des_stocks_appro_36"/><text:bookmark-start text:name="module_intranet_nouvelle_widget_affichage_des_stocks_appro"/>Module Intranet &gt; Nouvelle Widget affichage des stocks APPRO<text:bookmark-end text:name="__RefHeading___module_intranet_nouvelle_widget_affichage_des_stocks_appro_36"/><text:bookmark-end text:name="module_intranet_nouvelle_widget_affichage_des_stocks_appro"/></text:h>
      <table:table table:style-name="Table">
        <table:table-column table:style-name="odt_auto_style_table_column_18_1"/>
        <table:table-column table:style-name="odt_auto_style_table_column_18_2"/>
        <table:table-row>
          <table:table-cell office:value-type="string" table:style-name="tablecell"/>
          <table:table-cell office:value-type="string" table:style-name="tablecell">
            <text:p text:style-name="tablealignleft"><text:line-break/>
Dans le module Intranet, nous avons réalisé une nouvelle widget d'<text:span text:style-name="Strong_20_Emphasis">affichage des stocks APPRO</text:span>.
Vos TC peuvent donc consulter les stocks en mobilité sur leur téléphone.</text:p>
          </table:table-cell>
        </table:table-row>
      </table:table>
      <text:p text:style-name="Text_20_body"><text:line-break/></text:p>
      <text:h text:style-name="Heading_20_3" text:outline-level="3"><text:bookmark-start text:name="__RefHeading___prise_de_commande_en_ligne_37"/><text:bookmark-start text:name="prise_de_commande_en_ligne1"/>Prise de commande en ligne<text:bookmark-end text:name="__RefHeading___prise_de_commande_en_ligne_37"/><text:bookmark-end text:name="prise_de_commande_en_ligne1"/></text:h>
      <table:table table:style-name="Table">
        <table:table-column table:style-name="odt_auto_style_table_column_19_1"/>
        <table:table-column table:style-name="odt_auto_style_table_column_19_2"/>
        <table:table-row>
          <table:table-cell office:value-type="string" table:style-name="tablecell">
            <text:p text:style-name="tablealignleft"><text:line-break/>
Les TC peuvent préparer des commandes pour les agriculteurs. Une fois le panier préparé, ils peuvent aussi choisir la cible et la dose recommandée. (informations règlementaires provenant de la base de données E-phy ou PhytoData selon votre choix). Ils peuvent ajouter des commentaires (sur la commande, sur la ligne de commande…) Ils peuvent également modifier les prix (selon une limite si vous le souhaitez)</text:p>
            <text:a xlink:type="simple" xlink:href="https://analys-informatique.com/actu/2023/08/30/le-module-ecommande-%C3%A9volue" text:style-name="Internet_20_link" text:visited-style-name="Visited_20_Internet_20_Link">Lire l'article</text:a>
          </table:table-cell>
          <table:table-cell office:value-type="string" table:style-name="tablecell">
            <text:p text:style-name="tablealignleft"><draw:frame draw:style-name="media" draw:name="17" text:anchor-type="as-char" draw:z-index="17" svg:width="10.583333333333cm" svg:height="6.8438888888889cm"><draw:image xlink:href="Pictures/817ddca0cf315d9b05f531ee3ed9f8cb.png" xlink:type="simple" xlink:show="embed" xlink:actuate="onLoad"/></draw:frame></text:p>
          </table:table-cell>
        </table:table-row>
      </table:table>
      <text:p text:style-name="Text_20_body"><text:line-break/></text:p>
      <text:h text:style-name="Heading_20_3" text:outline-level="3"><text:bookmark-start text:name="__RefHeading___comparateur_de_produits_phytopharmaceutiques_38"/><text:bookmark-start text:name="comparateur_de_produits_phytopharmaceutiques"/>Comparateur de produits phytopharmaceutiques<text:bookmark-end text:name="__RefHeading___comparateur_de_produits_phytopharmaceutiques_38"/><text:bookmark-end text:name="comparateur_de_produits_phytopharmaceutiques"/></text:h>
      <table:table table:style-name="Table">
        <table:table-column table:style-name="odt_auto_style_table_column_20_1"/>
        <table:table-column table:style-name="odt_auto_style_table_column_20_2"/>
        <table:table-row>
          <table:table-cell office:value-type="string" table:style-name="tablecell">
            <text:p text:style-name="tablealignleft"><draw:frame draw:style-name="media" draw:name="18" text:anchor-type="as-char" draw:z-index="18" svg:width="7.9375cm" style:rel-width="100%" svg:height="8.3848863636364cm" style:rel-height="scale"><draw:image xlink:href="Pictures/abcdaab1551f1c76210da9a31e0687a8.png" xlink:type="simple" xlink:show="embed" xlink:actuate="onLoad"/></draw:frame></text:p>
          </table:table-cell>
          <table:table-cell office:value-type="string" table:style-name="tablecell">
            <text:p text:style-name="tablealignleft"><text:line-break/>
Ce nouvel outil, spécifiquement pour vos TC permet de comparer 2 produits phytos (information de la base de données ephy)</text:p>
            <text:a xlink:type="simple" xlink:href="https://analys-informatique.com/actu/2023/08/30/comparaison-de-produits-phytopharmaceutiques" text:style-name="Internet_20_link" text:visited-style-name="Visited_20_Internet_20_Link">Lire l'article</text:a>
          </table:table-cell>
        </table:table-row>
      </table:table>
      <text:p text:style-name="Text_20_body"><text:line-break/></text:p>
      <text:h text:style-name="Heading_20_3" text:outline-level="3"><text:bookmark-start text:name="__RefHeading___statut_des_commandes_39"/><text:bookmark-start text:name="statut_des_commandes"/>Statut des commandes<text:bookmark-end text:name="__RefHeading___statut_des_commandes_39"/><text:bookmark-end text:name="statut_des_commandes"/></text:h>
      <text:p text:style-name="Text_20_body"><text:line-break/>
Cette grille de données affiche le status des commandes des agriculteurs de chaque TC afin d’afficher notamment les commandes prêtes à livrer.</text:p>
      <text:p text:style-name="Text_20_body">Les différents statuts possibles:</text:p>
      <text:list text:style-name="List_20_1" text:continue-numbering="false">
        <text:list-item>
          <text:p text:style-name="List_20_1_Content_First"> <text:span text:style-name="Strong_20_Emphasis">« En préparation »</text:span>  : Lorsque qu’une commande est importée dans une pièce d’expédition dans Atys, alors elle sera alors indiquée « En préparation » dans le widget « Statut des commandes ». </text:p>
        </text:list-item>
        <text:list-item>
          <text:p text:style-name="List_20_1_Content"> <text:span text:style-name="Strong_20_Emphasis">« Livraison prévue le &lt;Date du BL&gt; »</text:span> : Si le bon de livraison est généré mais que la date de celui-ci n’est pas encore atteinte (préparation des BL en avance), la commande sera alors indiquée « Livraison prévue le &lt;Date du BL&gt; »</text:p>
        </text:list-item>
        <text:list-item>
          <text:p text:style-name="List_20_1_Content"> <text:span text:style-name="Strong_20_Emphasis">« En cours de livraison »</text:span> : Si le BL est généré et que la date du BL est atteinte, elle sera alors indiquée « En cours de livraison »</text:p>
        </text:list-item>
        <text:list-item>
          <text:p text:style-name="List_20_1_Content_Last"> Une fois la date du BL dépassée, la ligne de commande disparait du widget (puisque la commande est censée être livrée). </text:p>
        </text:list-item>
      </text:list>
      <text:p text:style-name="Text_20_body"><text:line-break/>
<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9::15:53</meta:creation-date>
    <dc:creator>Generated</dc:creator>
    <dc:date>2026-08-13T19::15:53</dc:date>
    <dc:language>en-US</dc:language>
    <meta:editing-cycles>1</meta:editing-cycles>
    <meta:editing-duration>PT0S</meta:editing-duration>
    <dc:title>wiki:releasenote:web</dc:title>
  </office:meta>
</office:document-meta>
</file>